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automatic-styles>
    <style:style style:name="Table1" style:family="table">
      <style:table-properties style:width="7.0361in" fo:margin-left="0in" table:align="left"/>
    </style:style>
    <style:style style:name="Table1.A" style:family="table-column">
      <style:table-column-properties style:column-width="0.6861in"/>
    </style:style>
    <style:style style:name="Table1.B" style:family="table-column">
      <style:table-column-properties style:column-width="2.0667in"/>
    </style:style>
    <style:style style:name="Table1.C" style:family="table-column">
      <style:table-column-properties style:column-width="2.0674in"/>
    </style:style>
    <style:style style:name="Table1.D" style:family="table-column">
      <style:table-column-properties style:column-width="1.1813in"/>
    </style:style>
    <style:style style:name="Table1.E" style:family="table-column">
      <style:table-column-properties style:column-width="1.0347in"/>
    </style:style>
    <style:style style:name="Table1.1" style:family="table-row">
      <style:table-row-properties style:min-row-height="0.8382in"/>
    </style:style>
    <style:style style:name="Table1.A1" style:family="table-cell">
      <style:table-cell-properties fo:padding-left="0.075in" fo:padding-right="0.075in" fo:padding-top="0in" fo:padding-bottom="0in" fo:border="0.5pt solid #000000" style:writing-mode="lr-tb"/>
    </style:style>
    <style:style style:name="Table1.A2" style:family="table-cell">
      <style:table-cell-properties style:vertical-align="middle" fo:padding-left="0.075in" fo:padding-right="0.075in" fo:padding-top="0in" fo:padding-bottom="0in" fo:border="0.5pt solid #000000" style:writing-mode="lr-tb"/>
    </style:style>
    <style:style style:name="Table1.4" style:family="table-row">
      <style:table-row-properties style:min-row-height="0.309in"/>
    </style:style>
    <style:style style:name="Table1.5" style:family="table-row">
      <style:table-row-properties style:min-row-height="0.3833in"/>
    </style:style>
    <style:style style:name="Table1.6" style:family="table-row">
      <style:table-row-properties style:min-row-height="0.4063in"/>
    </style:style>
    <style:style style:name="Table1.7" style:family="table-row">
      <style:table-row-properties style:min-row-height="0.234in"/>
    </style:style>
    <style:style style:name="Table1.8" style:family="table-row">
      <style:table-row-properties style:min-row-height="0.4507in"/>
    </style:style>
    <style:style style:name="Table1.9" style:family="table-row">
      <style:table-row-properties style:min-row-height="0.3167in"/>
    </style:style>
    <style:style style:name="Table1.10" style:family="table-row">
      <style:table-row-properties style:min-row-height="0.6118in"/>
    </style:style>
    <style:style style:name="Table1.11" style:family="table-row">
      <style:table-row-properties style:min-row-height="0.3417in"/>
    </style:style>
    <style:style style:name="Table1.12" style:family="table-row">
      <style:table-row-properties style:min-row-height="0.4271in"/>
    </style:style>
    <style:style style:name="Table1.13" style:family="table-row">
      <style:table-row-properties style:min-row-height="0.4938in"/>
    </style:style>
    <style:style style:name="Table1.14" style:family="table-row">
      <style:table-row-properties style:min-row-height="0.441in"/>
    </style:style>
    <style:style style:name="Table1.15" style:family="table-row">
      <style:table-row-properties style:min-row-height="0.625in"/>
    </style:style>
    <style:style style:name="P1" style:family="paragraph" style:parent-style-name="Standard" style:master-page-name="MP0">
      <style:paragraph-properties style:line-height-at-least="0in" fo:text-align="center" style:justify-single-word="false" style:page-number="auto" fo:break-before="page"/>
    </style:style>
    <style:style style:name="P2" style:family="paragraph" style:parent-style-name="Standard">
      <style:paragraph-properties style:line-height-at-least="0in"/>
      <style:text-properties style:font-name="標楷體" fo:font-size="16pt" style:font-name-asian="標楷體" style:font-size-asian="16pt" style:font-name-complex="標楷體" style:font-size-complex="16pt"/>
    </style:style>
    <style:style style:name="P3" style:family="paragraph" style:parent-style-name="Standard">
      <style:paragraph-properties fo:line-height="150%"/>
    </style:style>
    <style:style style:name="P4" style:family="paragraph" style:parent-style-name="Standard">
      <style:paragraph-properties fo:line-height="150%"/>
      <style:text-properties style:font-name="標楷體" fo:font-size="16pt" style:font-name-asian="標楷體" style:font-size-asian="16pt" style:font-name-complex="標楷體" style:font-size-complex="16pt"/>
    </style:style>
    <style:style style:name="P5" style:family="paragraph" style:parent-style-name="Standard" style:list-style-name="WW8Num14">
      <style:paragraph-properties fo:line-height="150%"/>
      <style:text-properties style:font-name="標楷體" fo:font-size="16pt" style:font-name-asian="標楷體" style:font-size-asian="16pt" style:font-name-complex="標楷體" style:font-size-complex="16pt"/>
    </style:style>
    <style:style style:name="P6" style:family="paragraph" style:parent-style-name="Standard">
      <style:paragraph-properties fo:margin-left="0.611in" fo:line-height="150%" fo:text-align="justify" style:justify-single-word="false" fo:text-indent="-0.4445in" style:auto-text-indent="false">
        <style:tab-stops/>
      </style:paragraph-properties>
    </style:style>
    <style:style style:name="P7" style:family="paragraph" style:parent-style-name="Standard">
      <style:paragraph-properties fo:margin-left="0.611in" fo:line-height="150%" fo:text-align="justify" style:justify-single-word="false" fo:text-indent="-0.4445in" style:auto-text-indent="false">
        <style:tab-stops/>
      </style:paragraph-properties>
      <style:text-properties style:font-name="標楷體" fo:font-size="16pt" style:font-name-asian="標楷體" style:font-size-asian="16pt" style:font-name-complex="標楷體" style:font-size-complex="16pt"/>
    </style:style>
    <style:style style:name="P8" style:family="paragraph" style:parent-style-name="Standard">
      <style:paragraph-properties fo:margin-left="0.778in" fo:line-height="150%" fo:text-align="justify" style:justify-single-word="false" fo:text-indent="-0.4445in" style:auto-text-indent="false">
        <style:tab-stops/>
      </style:paragraph-properties>
    </style:style>
    <style:style style:name="P9" style:family="paragraph" style:parent-style-name="Standard">
      <style:paragraph-properties fo:margin-left="0.5in" fo:line-height="150%">
        <style:tab-stops/>
      </style:paragraph-properties>
      <style:text-properties style:font-name="標楷體" fo:font-size="16pt" style:font-name-asian="標楷體" style:font-size-asian="16pt" style:font-name-complex="標楷體" style:font-size-complex="16pt"/>
    </style:style>
    <style:style style:name="P10" style:family="paragraph" style:parent-style-name="Standard">
      <style:paragraph-properties fo:margin-left="0.9925in" fo:line-height="150%" fo:text-indent="-0.4925in" style:auto-text-indent="false">
        <style:tab-stops/>
      </style:paragraph-properties>
      <style:text-properties style:font-name="標楷體" fo:font-size="16pt" style:font-name-asian="標楷體" style:font-size-asian="16pt" style:font-name-complex="標楷體" style:font-size-complex="16pt"/>
    </style:style>
    <style:style style:name="P11" style:family="paragraph" style:parent-style-name="本文">
      <style:paragraph-properties fo:margin-left="1in" fo:line-height="0.361in" fo:text-align="justify" style:justify-single-word="false">
        <style:tab-stops/>
      </style:paragraph-properties>
      <style:text-properties fo:font-size="16pt" style:font-size-asian="16pt" style:font-size-complex="16pt"/>
    </style:style>
    <style:style style:name="P12" style:family="paragraph" style:parent-style-name="Standard">
      <style:paragraph-properties fo:margin-left="0.9445in" fo:line-height="150%" fo:text-indent="-0.4445in" style:auto-text-indent="false">
        <style:tab-stops/>
      </style:paragraph-properties>
    </style:style>
    <style:style style:name="P13" style:family="paragraph" style:parent-style-name="Standard">
      <style:paragraph-properties fo:margin-left="0.3543in" fo:line-height="150%" fo:text-indent="-0.1181in" style:auto-text-indent="false">
        <style:tab-stops/>
      </style:paragraph-properties>
      <style:text-properties style:font-name="標楷體" fo:font-size="16pt" style:font-name-asian="標楷體" style:font-size-asian="16pt" style:font-name-complex="標楷體" style:font-size-complex="16pt"/>
    </style:style>
    <style:style style:name="P14" style:family="paragraph" style:parent-style-name="Standard">
      <style:paragraph-properties fo:margin-left="0.9445in" fo:line-height="150%" fo:text-align="justify" style:justify-single-word="false" fo:text-indent="-0.4445in" style:auto-text-indent="false">
        <style:tab-stops/>
      </style:paragraph-properties>
      <style:text-properties style:font-name="標楷體" fo:font-size="16pt" style:font-name-asian="標楷體" style:font-size-asian="16pt" style:font-name-complex="標楷體" style:font-size-complex="16pt"/>
    </style:style>
    <style:style style:name="P15" style:family="paragraph" style:parent-style-name="Standard">
      <style:paragraph-properties fo:margin-left="0.9445in" fo:line-height="150%" fo:text-align="justify" style:justify-single-word="false" fo:text-indent="-0.4445in" style:auto-text-indent="false">
        <style:tab-stops/>
      </style:paragraph-properties>
    </style:style>
    <style:style style:name="P16" style:family="paragraph" style:parent-style-name="Standard">
      <style:paragraph-properties fo:margin-left="0.778in" fo:line-height="150%" fo:text-align="justify" style:justify-single-word="false" fo:text-indent="-0.4445in" style:auto-text-indent="false">
        <style:tab-stops/>
      </style:paragraph-properties>
      <style:text-properties style:font-name="標楷體" fo:font-size="16pt" style:font-name-asian="標楷體" style:font-size-asian="16pt" style:font-name-complex="標楷體" style:font-size-complex="16pt"/>
    </style:style>
    <style:style style:name="P17" style:family="paragraph" style:parent-style-name="Standard">
      <style:paragraph-properties fo:margin-left="0.4445in" fo:line-height="150%" fo:text-indent="-0.4445in" style:auto-text-indent="false">
        <style:tab-stops/>
      </style:paragraph-properties>
      <style:text-properties style:font-name="標楷體" fo:font-size="16pt" style:font-name-asian="標楷體" style:font-size-asian="16pt" style:font-name-complex="標楷體" style:font-size-complex="16pt"/>
    </style:style>
    <style:style style:name="P18" style:family="paragraph" style:parent-style-name="Standard">
      <style:paragraph-properties fo:margin-left="1.0555in" fo:line-height="150%" fo:text-align="justify" style:justify-single-word="false" fo:text-indent="-0.222in" style:auto-text-indent="false">
        <style:tab-stops/>
      </style:paragraph-properties>
      <style:text-properties style:font-name="標楷體" fo:font-size="16pt" style:font-name-asian="標楷體" style:font-size-asian="16pt" style:font-name-complex="標楷體" style:font-size-complex="16pt"/>
    </style:style>
    <style:style style:name="P19" style:family="paragraph" style:parent-style-name="Standard">
      <style:paragraph-properties fo:margin-left="1.0555in" fo:line-height="150%" fo:text-align="justify" style:justify-single-word="false" fo:text-indent="-0.222in" style:auto-text-indent="false">
        <style:tab-stops/>
      </style:paragraph-properties>
    </style:style>
    <style:style style:name="P20" style:family="paragraph" style:parent-style-name="Standard">
      <style:paragraph-properties fo:margin-left="0.3335in" fo:line-height="150%" fo:text-align="justify" style:justify-single-word="false">
        <style:tab-stops/>
      </style:paragraph-properties>
      <style:text-properties style:font-name="標楷體" fo:font-size="16pt" style:font-name-asian="標楷體" style:font-size-asian="16pt" style:font-name-complex="標楷體" style:font-size-complex="16pt"/>
    </style:style>
    <style:style style:name="P21" style:family="paragraph" style:parent-style-name="Standard">
      <style:paragraph-properties fo:margin-left="0.75in" fo:line-height="150%" fo:text-align="justify" style:justify-single-word="false">
        <style:tab-stops/>
      </style:paragraph-properties>
    </style:style>
    <style:style style:name="P22" style:family="paragraph" style:parent-style-name="Standard" style:list-style-name="WW8Num14">
      <style:paragraph-properties fo:line-height="150%" fo:text-align="justify" style:justify-single-word="false"/>
      <style:text-properties style:font-name="標楷體" fo:font-size="16pt" style:font-name-asian="標楷體" style:font-size-asian="16pt" style:font-name-complex="標楷體" style:font-size-complex="16pt"/>
    </style:style>
    <style:style style:name="P23" style:family="paragraph" style:parent-style-name="Standard">
      <style:paragraph-properties fo:margin-left="0.9445in" fo:line-height="150%" fo:text-indent="-0.4445in" style:auto-text-indent="false">
        <style:tab-stops/>
      </style:paragraph-properties>
      <style:text-properties style:font-name="標楷體" fo:font-size="16pt" style:font-name-asian="標楷體" style:font-size-asian="16pt" style:font-name-complex="標楷體" style:font-size-complex="16pt"/>
    </style:style>
    <style:style style:name="P24" style:family="paragraph" style:parent-style-name="Standard">
      <style:paragraph-properties fo:margin-left="0.4909in" fo:line-height="150%" fo:text-align="justify" style:justify-single-word="false" fo:text-indent="-0.4909in" style:auto-text-indent="false">
        <style:tab-stops/>
      </style:paragraph-properties>
    </style:style>
    <style:style style:name="P25" style:family="paragraph" style:parent-style-name="Standard">
      <style:paragraph-properties fo:margin-left="0.4909in" fo:line-height="150%" fo:text-indent="-0.4909in" style:auto-text-indent="false">
        <style:tab-stops/>
      </style:paragraph-properties>
      <style:text-properties style:font-name="標楷體" fo:font-size="16pt" style:font-name-asian="標楷體" style:font-size-asian="16pt" style:font-name-complex="標楷體" style:font-size-complex="16pt"/>
    </style:style>
    <style:style style:name="P26" style:family="paragraph" style:parent-style-name="Standard">
      <style:paragraph-properties fo:margin-left="0.4909in" fo:line-height="150%" fo:text-indent="-0.4909in" style:auto-text-indent="false">
        <style:tab-stops>
          <style:tab-stop style:position="0.4925in"/>
        </style:tab-stops>
      </style:paragraph-properties>
      <style:text-properties style:font-name="標楷體" fo:font-size="16pt" style:font-name-asian="標楷體" style:font-size-asian="16pt" style:font-name-complex="標楷體" style:font-size-complex="16pt"/>
    </style:style>
    <style:style style:name="P27" style:family="paragraph" style:parent-style-name="Standard">
      <style:paragraph-properties fo:margin-left="0.3335in" fo:line-height="150%" fo:text-align="justify" style:justify-single-word="false">
        <style:tab-stops/>
      </style:paragraph-properties>
    </style:style>
    <style:style style:name="P28" style:family="paragraph" style:parent-style-name="Standard">
      <style:paragraph-properties style:line-height-at-least="0in" fo:text-align="justify" style:justify-single-word="false"/>
      <style:text-properties style:font-name="標楷體" fo:font-size="16pt" style:font-name-asian="標楷體" style:font-size-asian="16pt" style:font-name-complex="標楷體" style:font-size-complex="16pt"/>
    </style:style>
    <style:style style:name="P29" style:family="paragraph" style:parent-style-name="Standard">
      <style:paragraph-properties style:line-height-at-least="0in" fo:text-align="end" style:justify-single-word="false"/>
    </style:style>
    <style:style style:name="P30" style:family="paragraph" style:parent-style-name="Standard">
      <style:paragraph-properties style:line-height-at-least="0in" fo:text-align="center" style:justify-single-word="false"/>
      <style:text-properties style:font-name="標楷體" fo:font-size="16pt" style:font-name-asian="標楷體" style:font-size-asian="16pt" style:font-name-complex="標楷體" style:font-size-complex="16pt"/>
    </style:style>
    <style:style style:name="P31" style:family="paragraph" style:parent-style-name="Standard">
      <style:paragraph-properties style:line-height-at-least="0in" fo:text-align="justify" style:justify-single-word="false"/>
      <style:text-properties style:font-name="標楷體" fo:font-size="14pt" style:font-name-asian="標楷體" style:font-size-asian="14pt" style:font-name-complex="標楷體" style:font-size-complex="14pt"/>
    </style:style>
    <style:style style:name="P32" style:family="paragraph" style:parent-style-name="Standard">
      <style:paragraph-properties style:line-height-at-least="0in" fo:text-align="center" style:justify-single-word="false"/>
      <style:text-properties style:font-name="標楷體" fo:font-size="14pt" style:font-name-asian="標楷體" style:font-size-asian="14pt" style:font-name-complex="標楷體" style:font-size-complex="14pt"/>
    </style:style>
    <style:style style:name="P33" style:family="paragraph" style:parent-style-name="Text_20_body">
      <style:paragraph-properties fo:margin-left="0.1665in" fo:margin-top="0in" fo:margin-bottom="0in" style:contextual-spacing="false" style:line-height-at-least="0in" fo:text-align="justify" style:justify-single-word="false" fo:hyphenation-ladder-count="no-limit" fo:hyphenation-keep="auto" loext:hyphenation-keep-type="column" loext:hyphenation-keep-line="false" fo:text-indent="-0.1665in" style:auto-text-indent="false">
        <style:tab-stops/>
      </style:paragraph-properties>
      <style:text-properties style:font-name="標楷體" style:font-name-asian="標楷體" style:font-name-complex="Arial" fo:hyphenate="true" loext:hyphenation-no-caps="false" loext:hyphenation-no-last-word="false" loext:hyphenation-word-char-count="no-limit" loext:hyphenation-zone="no-limit"/>
    </style:style>
    <style:style style:name="P34" style:family="paragraph" style:parent-style-name="Standard">
      <style:paragraph-properties style:line-height-at-least="0in"/>
      <style:text-properties style:font-name="標楷體" fo:font-size="14pt" style:font-name-asian="標楷體" style:font-size-asian="14pt" style:font-name-complex="標楷體" style:font-size-complex="14pt"/>
    </style:style>
    <style:style style:name="P35" style:family="paragraph" style:parent-style-name="Text_20_body">
      <style:paragraph-properties fo:margin-left="0.1665in" fo:margin-top="0in" fo:margin-bottom="0in" style:contextual-spacing="false" style:line-height-at-least="0in" fo:text-align="justify" style:justify-single-word="false" fo:text-indent="-0.1665in" style:auto-text-indent="false">
        <style:tab-stops/>
      </style:paragraph-properties>
      <style:text-properties style:font-name="標楷體" style:font-name-asian="標楷體" style:font-name-complex="Arial"/>
    </style:style>
    <style:style style:name="P36" style:family="paragraph" style:parent-style-name="Text_20_body">
      <style:paragraph-properties fo:margin-left="0.1665in" fo:margin-top="0in" fo:margin-bottom="0in" style:contextual-spacing="false" style:line-height-at-least="0in" fo:text-align="justify" style:justify-single-word="false" fo:text-indent="-0.1665in" style:auto-text-indent="false">
        <style:tab-stops/>
      </style:paragraph-properties>
    </style:style>
    <style:style style:name="P37" style:family="paragraph" style:parent-style-name="Standard">
      <style:paragraph-properties fo:margin-left="0.1665in" style:line-height-at-least="0in" fo:text-align="justify" style:justify-single-word="false" fo:text-indent="-0.1665in" style:auto-text-indent="false">
        <style:tab-stops/>
      </style:paragraph-properties>
      <style:text-properties style:font-name="標楷體" style:font-name-asian="標楷體" style:font-name-complex="Arial"/>
    </style:style>
    <style:style style:name="P38" style:family="paragraph" style:parent-style-name="Text_20_body">
      <style:paragraph-properties fo:margin-left="0.1665in" fo:margin-top="0in" fo:margin-bottom="0in" style:contextual-spacing="false" style:line-height-at-least="0in" fo:text-align="justify" style:justify-single-word="false" fo:hyphenation-ladder-count="no-limit" fo:hyphenation-keep="auto" loext:hyphenation-keep-type="column" loext:hyphenation-keep-line="false" fo:text-indent="-0.1665in" style:auto-text-indent="false">
        <style:tab-stops/>
      </style:paragraph-properties>
      <style:text-properties fo:hyphenate="true" loext:hyphenation-no-caps="false" loext:hyphenation-no-last-word="false" loext:hyphenation-word-char-count="no-limit" loext:hyphenation-zone="no-limit"/>
    </style:style>
    <style:style style:name="P39" style:family="paragraph" style:parent-style-name="Standard">
      <style:paragraph-properties fo:margin-left="0.1665in" style:line-height-at-least="0in" fo:text-align="justify" style:justify-single-word="false" fo:text-indent="-0.1665in" style:auto-text-indent="false">
        <style:tab-stops/>
      </style:paragraph-properties>
    </style:style>
    <style:style style:name="T1" style:family="text">
      <style:text-properties style:font-name="標楷體" fo:font-size="16pt" style:font-name-asian="標楷體" style:font-size-asian="16pt" style:font-name-complex="標楷體" style:font-size-complex="16pt"/>
    </style:style>
    <style:style style:name="T2" style:family="text">
      <style:text-properties style:font-name="標楷體" fo:font-size="16pt" fo:letter-spacing="-0.0008in" fo:font-weight="bold" style:font-name-asian="標楷體" style:font-size-asian="16pt" style:font-weight-asian="bold" style:font-name-complex="標楷體" style:font-weight-complex="bold"/>
    </style:style>
    <style:style style:name="T3" style:family="text">
      <style:text-properties style:font-name="標楷體" fo:font-size="16pt" fo:font-weight="bold" style:font-name-asian="標楷體" style:font-size-asian="16pt" style:font-weight-asian="bold" style:font-name-complex="標楷體" style:font-weight-complex="bold"/>
    </style:style>
    <style:style style:name="T4" style:family="text">
      <style:text-properties style:font-name="標楷體" fo:font-size="16pt" style:font-name-asian="標楷體" style:font-size-asian="16pt" style:font-name-complex="標楷體"/>
    </style:style>
    <style:style style:name="T5"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6" style:family="text">
      <style:text-properties style:font-name="標楷體" fo:font-size="16pt" style:font-name-asian="標楷體" style:font-size-asian="16pt" style:font-size-complex="16pt"/>
    </style:style>
    <style:style style:name="T7" style:family="text">
      <style:text-properties style:font-name="標楷體" fo:font-size="16pt" fo:font-weight="bold" style:font-name-asian="標楷體" style:font-size-asian="16pt" style:font-weight-asian="bold" style:font-size-complex="16pt" style:font-weight-complex="bold"/>
    </style:style>
    <style:style style:name="T8" style:family="text">
      <style:text-properties fo:font-size="16pt" style:font-name-asian="標楷體" style:font-size-asian="16pt" style:font-size-complex="16pt"/>
    </style:style>
    <style:style style:name="T9" style:family="text">
      <style:text-properties style:font-name="標楷體" fo:font-size="16pt" fo:font-weight="normal" style:font-name-asian="標楷體" style:font-size-asian="16pt" style:font-weight-asian="normal" style:font-name-complex="標楷體" style:font-size-complex="16pt"/>
    </style:style>
    <style:style style:name="T10" style:family="text">
      <style:text-properties style:font-name="標楷體" fo:font-size="16pt" fo:font-weight="normal" style:font-name-asian="標楷體" style:font-size-asian="16pt" style:font-weight-asian="normal" style:font-name-complex="標楷體" style:font-size-complex="16pt" style:font-weight-complex="normal"/>
    </style:style>
    <style:style style:name="T11" style:family="text">
      <style:text-properties style:font-name="標楷體" fo:font-size="16pt" fo:font-weight="normal" style:font-name-asian="標楷體" style:font-size-asian="16pt" style:font-weight-asian="normal" style:font-size-complex="16pt" style:font-weight-complex="normal"/>
    </style:style>
    <style:style style:name="T12" style:family="text">
      <style:text-properties style:font-name="標楷體" fo:font-size="14pt" style:font-name-asian="標楷體" style:font-size-asian="14pt" style:font-name-complex="標楷體" style:font-size-complex="14pt"/>
    </style:style>
    <style:style style:name="T13" style:family="text">
      <style:text-properties style:font-name="標楷體" style:font-name-asian="標楷體" style:font-name-complex="Arial"/>
    </style:style>
    <style:style style:name="T14" style:family="text">
      <style:text-properties style:font-name="標楷體" style:font-name-asian="標楷體" style:font-name-complex="標楷體"/>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國軍退除役官兵輔導委員會彰化農場委託經營案契約書</text:span></text:span></text:p>
      <text:p text:style-name="P2"/>
      <text:p text:style-name="P3"><text:span text:style-name="預設段落字型"><text:span text:style-name="T1"><text:s text:c="4"/>國軍退除役官兵輔導委員會彰化農場（以下簡稱甲方），為有效利用農場既有資源，引進民間資金並吸取經營管理技術；實施多元化經營、增進收益；爰與○○○（以下簡稱乙方）辦理委託經營有關事宜，經雙方同意訂定契約條款如後：</text:span></text:span></text:p>
      <text:p text:style-name="P4"/>
      <text:list text:style-name="WW8Num14">
        <text:list-item text:start-value="1">
          <text:p text:style-name="P5"><text:s/>本契約標的</text:p>
        </text:list-item>
      </text:list>
      <text:p text:style-name="P6"><text:span text:style-name="預設段落字型"><text:span text:style-name="T1">一、甲方提供座落於屏東縣長治鄉榮華段363地號土地內，面積1693.82平方公尺(詳如土地清冊及位置圖所標示之位置及範圍，下稱本委託經營標的)，委託得標者第一、四類委託經營，經營項目以種植農作物或農產品〔含農糧剩餘副產物〕加工、包裝、運輸、倉儲等為限。</text:span></text:span></text:p>
      <text:p text:style-name="P7">二、甲方就本件標的物，僅負現狀交付予乙方經營之義務，乙方不得要求甲方增添任何設備或改變。又非經甲方許可，乙方亦不得擅自為本件標的物變更或危及建物結構安全之行為。</text:p>
      <text:p text:style-name="P6"><text:span text:style-name="預設段落字型"><text:span text:style-name="T1">三、長治鄉榮華段363地號土地：</text:span></text:span></text:p>
      <text:p text:style-name="P8"><text:span text:style-name="預設段落字型"><text:span text:style-name="T1">(一)</text:span></text:span><text:span text:style-name="預設段落字型"><text:span text:style-name="T2">乙方</text:span></text:span><text:span text:style-name="預設段落字型"><text:span text:style-name="T3">應於決標日起算30日內完成簽訂契約，自簽約日起30日內依據投標所提之經營計畫書，提出本案之投資與維護計畫書</text:span></text:span><text:span text:style-name="預設段落字型"><text:span text:style-name="T4">。</text:span></text:span></text:p>
      <text:p text:style-name="P8"><text:span text:style-name="預設段落字型"><text:span text:style-name="T4">(二)</text:span></text:span><text:span text:style-name="預設段落字型"><text:span text:style-name="T5">乙方應於甲方核准投資與維護計劃書後；30日內以彰化農場名義</text:span></text:span><text:span text:style-name="預設段落字型"><text:span text:style-name="T6">，依畜牧設施分類、</text:span></text:span><text:span text:style-name="預設段落字型"><text:span text:style-name="T5">「</text:span></text:span><text:span text:style-name="預設段落字型"><text:span text:style-name="T6">農業用地作農業設施容許使用審查辦法」第23條及其附表五「畜牧設施分類別規定」，向權責機關</text:span></text:span><text:soft-page-break/><text:span text:style-name="預設段落字型"><text:span text:style-name="T7">提出申辦「資源化設施」且</text:span></text:span><text:span text:style-name="預設段落字型"><text:span text:style-name="T6">發函通知本場</text:span></text:span><text:span text:style-name="預設段落字型"><text:span text:style-name="T7">，並自初次申請日起24個月內完成及獲主管之權責機關核准</text:span></text:span><text:span text:style-name="預設段落字型"><text:span text:style-name="T6">。</text:span></text:span></text:p>
      <text:list text:continue-numbering="true" text:style-name="WW8Num14">
        <text:list-item>
          <text:p text:style-name="P5"><text:s/>委託期限</text:p>
        </text:list-item>
      </text:list>
      <text:p text:style-name="P6"><text:span text:style-name="預設段落字型"><text:span text:style-name="T1">一、委託經營期間自民國115年○○月○○日起至130年○○月○○日止，為期</text:span></text:span><text:span text:style-name="預設段落字型"><text:span text:style-name="T5">15</text:span></text:span><text:span text:style-name="預設段落字型"><text:span text:style-name="T1">年，本契約均以日曆天計算。</text:span></text:span></text:p>
      <text:p text:style-name="P6"><text:span text:style-name="預設段落字型"><text:span text:style-name="T1">二、每年度辦理委營績效評估，乙方每年度均符合下列全部條件，得續約一次(</text:span></text:span><text:span text:style-name="預設段落字型"><text:span text:style-name="T5">10</text:span></text:span><text:span text:style-name="預設段落字型"><text:span text:style-name="T1">年)，評估表如附件1。</text:span></text:span></text:p>
      <text:p text:style-name="P9">(一)按時繳交定額與變動權利金且金額無誤。</text:p>
      <text:p text:style-name="P9">(二)經營及投資項目均符合本契約規定。</text:p>
      <text:p text:style-name="P10">(三)委託經營期間如受當地政府開立違規營業處分及環保罰鍰時，未有逾期改正或遭連續開罰情形者。</text:p>
      <text:p text:style-name="P9">(四)未受有公共安全及消防違章罰鍰者。</text:p>
      <text:p text:style-name="P9">(五)無其他嚴重侵害甲方權利事由者。</text:p>
      <text:p text:style-name="P11"/>
      <text:list text:continue-numbering="true" text:style-name="WW8Num14">
        <text:list-item>
          <text:p text:style-name="P5"><text:s/>委託經營條件</text:p>
        </text:list-item>
      </text:list>
      <text:p text:style-name="P6"><text:span text:style-name="預設段落字型"><text:span text:style-name="T1">一、乙方提供資金、技術，按甲方同意之經營項目從事投資與經營。但乙方不得依本契約取得之權利與標的，作為任何出資或質押之標的。</text:span></text:span></text:p>
      <text:p text:style-name="P6"><text:span text:style-name="預設段落字型"><text:span text:style-name="T1">二、乙方於規劃、開發及經營階段，應依有關法令規定設置各項環保設施，以防治污染，確保生態環境。</text:span></text:span></text:p>
      <text:p text:style-name="P6"><text:span text:style-name="預設段落字型"><text:span text:style-name="T1">三、乙方依本契約之規定支付甲方履約保證金及委營權利金(包含定額</text:span></text:span><text:soft-page-break/><text:span text:style-name="預設段落字型"><text:span text:style-name="T1">及變動權利金)。乙方應依本契約履行善良管理人暨其他相關義務後，甲方始授予乙方依本契約得享有之權利。</text:span></text:span></text:p>
      <text:p text:style-name="P6"><text:span text:style-name="預設段落字型"><text:span text:style-name="T1">四、乙方於契約起始日起</text:span></text:span><text:span text:style-name="預設段落字型"><text:span text:style-name="T5">30日</text:span></text:span><text:span text:style-name="預設段落字型"><text:span text:style-name="T1">內提出投資與維護計畫書(即○○年○○月○○日前)送甲方備查，並於契約屆滿一年起3個月內(即○○○年○○月○○日前)，將前一年度投資與維護項目列冊並檢附證明文件、發票(或收據)影本、照片等資料經記帳士或會計師簽證後送甲方核備(甲方得至現場實地檢核相關投資維護設備項目之內容)，爾後請於每年3月31日前提送前一年度投資項目清冊及證明文件資料經記帳士或會計師簽證後，提供甲方核備與審查。</text:span></text:span></text:p>
      <text:p text:style-name="P7">五、委營期間本土地倘有經主管機關核定之減量額度(碳權)其歸屬，應由甲、乙雙方協議訂定分配比例。</text:p>
      <text:p text:style-name="P7">六、乙方辦理前項作業應接受甲方督導、訪查。甲方得指派現場督導人員1名，不定期會同乙方訪查委託之實際情形及製作訪查紀錄，並負責辦理委託經營之協調事宜。訪查事項包括：</text:p>
      <text:p text:style-name="P9">(一)土地利用情況。</text:p>
      <text:p text:style-name="P9">(二)經營項目是否與契約相符。</text:p>
      <text:p text:style-name="P9">(三)有無違規之建物及使用情形。</text:p>
      <text:p text:style-name="P9">(四)有無轉租情事。</text:p>
      <text:p text:style-name="P9">(五)所繳定額與變動權利金是否正確。</text:p>
      <text:p text:style-name="P12"><text:span text:style-name="預設段落字型"><text:span text:style-name="T1">(六)投資與維護計畫書和實際執行期程、金額等是否相符。</text:span></text:span></text:p>
      <text:p text:style-name="P9">(七)有無妥善維護管理、運用土地及設施。</text:p>
      <text:p text:style-name="P13"><text:soft-page-break/></text:p>
      <text:list text:continue-numbering="true" text:style-name="WW8Num14">
        <text:list-item>
          <text:p text:style-name="P5"><text:s/>履約保證金</text:p>
        </text:list-item>
      </text:list>
      <text:p text:style-name="P6"><text:span text:style-name="預設段落字型"><text:span text:style-name="T1">一、乙方應於決標後14日內與甲方簽訂本契約，並給付甲方定額權利金總額百分之10（即新臺幣○○○○○元整），作為履約保證金。</text:span></text:span></text:p>
      <text:p text:style-name="P6"><text:span text:style-name="預設段落字型"><text:span text:style-name="T1">二、履約保證金之給付，得以現金、郵政匯票、金融機構本行本票或支票、保付支票（抬頭應書名：「彰化農場-屏東分場402專戶」後並予劃線）、無記名政府公債、設定質權（本場為質權人）之金融機構定期存款單、銀行開發或保兌之不可撤銷擔保信用狀（本場為受益人）繳納等方式為之。</text:span></text:span></text:p>
      <text:p text:style-name="P6"><text:span text:style-name="預設段落字型"><text:span text:style-name="T1">三、若廠商以銀行開發或保兌之不可撤銷擔保信用狀、銀行之書面連帶保證或保險公司之保證保險單繳納履約保證金者，其有效期應較契約期滿之期限延長90日。</text:span></text:span></text:p>
      <text:p text:style-name="P6"><text:span text:style-name="預設段落字型"><text:span text:style-name="T1">四、契約期滿或終止契約時，若乙方對甲方無賠償責任，且付清經營期間應付之各項費用並履行本契約約定全部條款，並返還本契約之標的物後，甲方始無息返還履約保證金。</text:span></text:span></text:p>
      <text:p text:style-name="P6"><text:span text:style-name="預設段落字型"><text:span text:style-name="T1"><text:s/>五、乙方有下列情形之一者，其所繳納之履約保證金及其孳息不予發還：</text:span></text:span></text:p>
      <text:p text:style-name="P14">(一)決標或簽約後發現乙方於決標前有借用或冒用他人名義或證件，或以偽造、變造之文件投標，或偽造或變造投標文件，或不同投標廠商間之投標文件內容有重大異常關聯，或其他影響招標、決標程序公正之違反法令行為，經撤銷決標、終止契約或解除<text:soft-page-break/>契約，應追償損失者，與追償金額相等之保證金。</text:p>
      <text:p text:style-name="P14">(二)因可歸責於乙方之事由，致部分終止或解除契約者，依該部分所占契約金額比率計算之保證金不予返還。全部終止或解除契約者，全部保證金及應繳之權利金不予返還。</text:p>
      <text:p text:style-name="P15"><text:span text:style-name="預設段落字型"><text:span text:style-name="T1">(三)乙方有未依契約規定展延履約保證金之效期者，甲方應相對延長保證責任期間。</text:span></text:span></text:p>
      <text:p text:style-name="P14">(四)其他因可歸責於乙方之事由，致甲方遭受損害，其應由乙方賠償而未賠償者，與應賠償金額相等之保證金。</text:p>
      <text:p text:style-name="P16">六、本契約有效期間，若因乙方違約致履約保證金有遭扣繳之情形時，乙方應於遭扣繳經甲方函文通知限期日內補足，乙方如逾期未補足，依契約第二十六條第3項辦理。</text:p>
      <text:p text:style-name="P16">七、本契約期間屆滿後，經甲方確認無誤且無應扣款事由後作成紀錄，無息退還乙方履約保證金。惟甲方退還履約保證金不代表甲方放棄請求乙方賠償之權利，如發現另有乙方應負之損害賠償責任者，乙方仍應負責。</text:p>
      <text:p text:style-name="P17"/>
      <text:list text:continue-numbering="true" text:style-name="WW8Num14">
        <text:list-item>
          <text:p text:style-name="P5"><text:s/>定額權利金及變動權利金</text:p>
        </text:list-item>
      </text:list>
      <text:p text:style-name="P8"><text:span text:style-name="預設段落字型"><text:span text:style-name="T1">ㄧ、乙方受託經營期間應給付甲方定額權利金新臺幣(以下同)</text:span></text:span><text:span text:style-name="預設段落字型"><text:span text:style-name="T8">O</text:span></text:span><text:span text:style-name="預設段落字型"><text:span text:style-name="T1">拾</text:span></text:span><text:span text:style-name="預設段落字型"><text:span text:style-name="T8">O</text:span></text:span><text:span text:style-name="預設段落字型"><text:span text:style-name="T1">萬</text:span></text:span><text:span text:style-name="預設段落字型"><text:span text:style-name="T8">O</text:span></text:span><text:span text:style-name="預設段落字型"><text:span text:style-name="T1">仟</text:span></text:span><text:span text:style-name="預設段落字型"><text:span text:style-name="T8">O</text:span></text:span><text:span text:style-name="預設段落字型"><text:span text:style-name="T1">佰元整（不含稅）。可與甲方協商分15年(15期)給付，即每年應給付</text:span></text:span><text:span text:style-name="預設段落字型"><text:span text:style-name="T8">O</text:span></text:span><text:span text:style-name="預設段落字型"><text:span text:style-name="T1">拾</text:span></text:span><text:span text:style-name="預設段落字型"><text:span text:style-name="T8">O</text:span></text:span><text:span text:style-name="預設段落字型"><text:span text:style-name="T1">萬</text:span></text:span><text:span text:style-name="預設段落字型"><text:span text:style-name="T8">O</text:span></text:span><text:span text:style-name="預設段落字型"><text:span text:style-name="T1">仟</text:span></text:span><text:span text:style-name="預設段落字型"><text:span text:style-name="T8">O</text:span></text:span><text:span text:style-name="預設段落字型"><text:span text:style-name="T1">佰元整（不含稅）。乙方應於決標後14日內給付甲方全期或第一年定額權利金。</text:span></text:span></text:p>
      <text:p text:style-name="P16"><text:soft-page-break/>二、定額權利金分年（分期）給付者；乙方應於決標後14日內給付第1年（第1期）之定額權利金，次年（下一期）之定額權利金則於前一年（前一期）屆滿後30日內給付。</text:p>
      <text:p text:style-name="P8"><text:span text:style-name="預設段落字型"><text:span text:style-name="T1">三、契約關係存續中，乙方不可因不可歸責乙方之事由而請求減免權利金，但如有經政府有關主管機關認定宣布之不可抗力災害，如：地震、颱風、水災、旱災等，得經雙方協議，甲方得協助乙方申請相關補助。</text:span></text:span></text:p>
      <text:p text:style-name="P16">四、變動權利金：</text:p>
      <text:p text:style-name="P14">(一)乙方年度總營業額：</text:p>
      <text:p text:style-name="P18">1.新臺幣100萬元(含)以下，甲方按乙方該年總營業額0.5%計收變動權利金（100萬元x0.5%）。</text:p>
      <text:p text:style-name="P18">2.年度總營業額超過100萬元者，除100萬元(含)以下者計收5000元（100萬元x0.5%）；超過100萬元部分則按1%加計。</text:p>
      <text:p text:style-name="P19"><text:span text:style-name="預設段落字型"><text:span text:style-name="T1">3.總營業額以稅捐機關核定之帳目金額為準。</text:span></text:span></text:p>
      <text:p text:style-name="P15"><text:span text:style-name="預設段落字型"><text:span text:style-name="T1">(二)變動權利金繳納期間：每年完稅後次日起60日內，乙方應將上一年度之變動權利金數額全數匯入甲方指定帳戶，並函知甲方以利核算。</text:span></text:span></text:p>
      <text:p text:style-name="P8"><text:span text:style-name="預設段落字型"><text:span text:style-name="T1">五、定額權利金及變動權利金之給付，以現金、郵政匯票、金融機構簽發之本票或支票為限，如以現金支付且金額超過二十萬元者，應直接電匯入農場指定帳戶：合作金庫銀行屏東分行，戶名：彰</text:span></text:span><text:soft-page-break/><text:span text:style-name="預設段落字型"><text:span text:style-name="T1">化農場-屏東分場402專戶，帳號：036-0713-050021；如以金融機構簽發之本票或支票繳納者，應為即期並以甲方為受款人。</text:span></text:span></text:p>
      <text:p text:style-name="P8"><text:span text:style-name="預設段落字型"><text:span text:style-name="T1">六、乙方逾期給付委營權利金(包含定額權利金及變動權利金)者，每逾1日違約金以當期平均每日定額權利金100％計算。乙方逾期屆滿30日仍未給付權利金者，甲方得逕行終止本契約，並沒入履約保證金。</text:span></text:span></text:p>
      <text:p text:style-name="P8"><text:span text:style-name="預設段落字型"><text:span text:style-name="T1">七、</text:span></text:span><text:span text:style-name="預設段落字型"><text:span text:style-name="T5">未履行契約第一條第三項或第三條六項或第九條第一、三項</text:span></text:span><text:span text:style-name="預設段落字型"><text:span text:style-name="T1">，經甲方通知限期完成或改善，乙方如逾期仍未依通知辦理，應自通知日起每日計收違約金，每逾1日之違約金以當期平均每日定額權利金100％計算。乙方如屆滿60日仍未依通知辦理及改善，甲方得逕行終止本契約，除沒入履約保證金外，甲方應本於權責並依法辦理及處置契約標的，乙方不得請求賠償且應仍繳納當期權利金。</text:span></text:span></text:p>
      <text:p text:style-name="P16"/>
      <text:p text:style-name="P8"/>
      <text:p text:style-name="P17"/>
      <text:list text:continue-numbering="true" text:style-name="WW8Num14">
        <text:list-item>
          <text:p text:style-name="P5"><text:s/>費用負擔及風險承擔</text:p>
        </text:list-item>
      </text:list>
      <text:p text:style-name="P20">乙方應自行負擔本契約開發、經營及其他相關ㄧ切費用並承擔全部風險，在任何情況下拋棄向甲方要求任何費用之權利。</text:p>
      <text:p text:style-name="P17"/>
      <text:list text:continue-numbering="true" text:style-name="WW8Num14">
        <text:list-item>
          <text:p text:style-name="P5"><text:s/>檢核</text:p>
        </text:list-item>
      </text:list>
      <text:p text:style-name="P8"><text:span text:style-name="預設段落字型"><text:span text:style-name="T1">ㄧ、為確保經營管理標的經營品質，甲方不定期對乙方經營情形進行</text:span></text:span><text:soft-page-break/><text:span text:style-name="預設段落字型"><text:span text:style-name="T1">瞭解；乙方不得規避、妨礙或拒絕，並應提供必要之協助，若與契約或法令規定不符，乙方應依甲方指示，立即進行改善。</text:span></text:span></text:p>
      <text:p text:style-name="P8"><text:span text:style-name="預設段落字型"><text:span text:style-name="T1">二、乙方經營有妨礙甲方所轄(管理)土地之交通、安全、衛生、觀瞻者，經甲方或相關單位通知乙方限期改善仍逾期未改善者，甲方得依契約第二十六條第三項規定處理。</text:span></text:span></text:p>
      <text:p text:style-name="P17"/>
      <text:list text:continue-numbering="true" text:style-name="WW8Num14">
        <text:list-item>
          <text:p text:style-name="P5"><text:s/>發包</text:p>
        </text:list-item>
      </text:list>
      <text:p text:style-name="P16">ㄧ、乙方為履行本契約之施工或營運義務，得與第三人簽訂包括施工合約、貨物及材料供應合約、經理人及顧問服務合約或其他類似等之契約。</text:p>
      <text:p text:style-name="P16">二、乙方為履行本契約而與他人簽訂前項契約者，應明訂該他人如因作為、不作為、違約或過失行為，直接或間接導致或發生任何民、刑訴訟或其他紛爭，均應由該他人或乙方負責，且不得對甲方提出賠償、補償或其他要求。</text:p>
      <text:p text:style-name="P16">三、除前二項情形者外，乙方不得以任何形式轉讓或分割本契約規定之權益或負擔，亦不得預收任何購買建築物之金錢或預收購置或分租建築物或轉讓使用權之訂金，否則視為違約。</text:p>
      <text:p text:style-name="P17"/>
      <text:list text:continue-numbering="true" text:style-name="WW8Num14">
        <text:list-item>
          <text:p text:style-name="P5"><text:s/>建物登記、移轉與既有建物申辦合法化</text:p>
        </text:list-item>
      </text:list>
      <text:p text:style-name="P16">ㄧ、依本契約興建之建築物：需以國軍退除役官兵輔導委員會彰化農場名義申請起造人，並由乙方負責辦理建物登記所有權為「中華民國」，管理機關為「國軍退除役官兵輔導委員會彰化農場」，<text:soft-page-break/>使用權在合作期間內歸乙方所有，惟乙方不得要求設定地上權，且不可設定抵押、擔保，合約期滿後，地上物使用權無條件歸甲方。</text:p>
      <text:p text:style-name="P16">二、在契約存續期間如遇政府政策需要撥用時：乙方出資興建之地上物，該地上物補償費歸乙方所有，乙方於收受政府補償後，不得再向甲方要求其他補償。</text:p>
      <text:p text:style-name="P16">三、長治鄉榮華段363地號土地簽約前既有之鋼構建物：乙方應於簽約30日內以彰化農場名義，依畜牧設施分類主要依據「申請農業用地作農業設施容許使用審查辦法」第23條及其附表五「畜牧設施分類別規定」，申辦「資源化設施」。</text:p>
      <text:p text:style-name="P17"/>
      <text:list text:continue-numbering="true" text:style-name="WW8Num14">
        <text:list-item>
          <text:p text:style-name="P5"><text:s/>公共設施用地</text:p>
        </text:list-item>
      </text:list>
      <text:p text:style-name="P16">ㄧ、各級政府機關通知甲方或轉知乙方，需在甲方所提供之土地上依計畫開闢道路、排水或其他公共設施時，如有造成委託經營用途重大妨礙時，雙方得協議終止部分或全部之契約。</text:p>
      <text:p text:style-name="P16">二、前項情形各級政府機關如有發給補償費者，除乙方於本契約存續期間出資興建之地上物補償費歸乙方所有外，餘均歸甲方所有；如有不足，不得要求甲方貼補。</text:p>
      <text:p text:style-name="P17"/>
      <text:list text:continue-numbering="true" text:style-name="WW8Num14">
        <text:list-item>
          <text:p text:style-name="P5"><text:s/>標的物之使用</text:p>
        </text:list-item>
      </text:list>
      <text:p text:style-name="P16">ㄧ、乙方應依甲方點交時之標的物正當使用，不得違反土地分區使用等規定，經甲方以書面通知限期改善而未依限改善者，甲方得自<text:soft-page-break/>行或委託他人回復原狀，支出費用由乙方負擔，其因而致甲方受損害者，並得請求損害賠償。</text:p>
      <text:p text:style-name="P16">二、乙方如需在標的物上(含簽約前既有建物)增建、改建、擴建、拆除，需經甲方同意，乙方不得向甲方請求補償任何費用。其所有權登記為中華民國，管理機關為國軍退除役官兵輔導委員會彰化農場；乙方投資建築費用，由甲、乙雙方以對開發票方式辦理報稅事宜。</text:p>
      <text:p text:style-name="P16">三、乙方不得以本契約之權利或標的物對第三人舉債或作為設定抵押、擔保等其他處分行為。</text:p>
      <text:p text:style-name="P17"/>
      <text:list text:continue-numbering="true" text:style-name="WW8Num14">
        <text:list-item>
          <text:p text:style-name="P5"><text:s/>營運管理</text:p>
        </text:list-item>
      </text:list>
      <text:p text:style-name="P16">ㄧ、乙方及所屬員工應遵守政府相關法令規定，並隨時接受甲方之監督指導。如因違反法令規定至損及甲方權益者，乙方應負責賠償。</text:p>
      <text:p text:style-name="P16">二、委託經營期間乙方非經甲方同意，不得逕停業、歇業或變更營業項目。</text:p>
      <text:p text:style-name="P16">三、乙方不得將土地、建物或其他任何設施之全部或部分處分、移轉、設定抵押或作為任何出資之標的。乙方應妥善維護保管之。</text:p>
      <text:p text:style-name="P16">四、乙方在本契約土地內設立廣告、解說明等各項標誌，其位置及數量等應依各相關法令規定並依規定經主管機關核准後始得裝設，以維觀瞻。</text:p>
      <text:p text:style-name="P16">五、乙方對環境清潔維護等工作應自行負責妥善處理。</text:p>
      <text:p text:style-name="P16"><text:soft-page-break/>六、乙方員工之僱用、訓練、醫療、保險、退休、撫卹與福利等由乙方依政府相關法令自行負責。</text:p>
      <text:p text:style-name="P16">七、乙方對本契約土地內構造物之施工啟用、經營、服務管理、環保、衛生、消防、安全設備等應依有關法令規定辦理，並接受甲方之監督指導。</text:p>
      <text:p text:style-name="P17"/>
      <text:list text:continue-numbering="true" text:style-name="WW8Num14">
        <text:list-item>
          <text:p text:style-name="P5"><text:s/>稅捐保險及水電費用</text:p>
        </text:list-item>
      </text:list>
      <text:p text:style-name="P16">ㄧ、委託經營期間因經營而衍生之稅捐（包括但不限於地價稅、房屋稅、營業稅等費用）、規費等，皆由乙方負擔。</text:p>
      <text:p text:style-name="P16">二、水費、電費、電話費等及其他一切經營費用概由乙方負擔。</text:p>
      <text:p text:style-name="P16">三、前列應由乙方繳納之費用，若乙方未依規定繳納，致標的物遭斷水、斷電或斷話處分時，甲方得終止本件契約，乙方不得異議。</text:p>
      <text:p text:style-name="P8"><text:span text:style-name="預設段落字型"><text:span text:style-name="T1">四</text:span></text:span><text:bookmark-start text:name="_Hlk195797067"/><text:span text:style-name="預設段落字型"><text:span text:style-name="T1">、本於公共安全考量，乙方於「資源化設施」獲主管權責機關核准證明文件30日內，應予投保財產綜合保險(應含火災、爆炸、地震險、颱風及洪水保險)、第三人責任險、僱主意外責任險及公共意外責任險(上述保險項目依保險公司核准辦理)，如加保營運中斷保險或財產滅失保險等更佳。</text:span></text:span></text:p>
      <text:p text:style-name="P21"><text:span text:style-name="預設段落字型"><text:span text:style-name="T1">保單保險金額應不低於本案契約受託標的資產總值之最低額度，所需費用由乙方負擔，且財產綜合保險應以甲方為共同被保險人</text:span></text:span><text:bookmark-start text:name="_Hlk194502882"/><text:span text:style-name="預設段落字型"><text:span text:style-name="T1">。</text:span></text:span><text:bookmark-end text:name="_Hlk194502882"/><text:bookmark-end text:name="_Hlk195797067"/></text:p>
      <text:p text:style-name="P16">五、保險給付：保險給付應用於彌補本案資產因保險事故發生所致之損害，但如損害過鉅致無重建實益時，保險給付優先用於清理及<text:soft-page-break/>移除本計畫毀損之資產。</text:p>
      <text:p text:style-name="P16">六、乙方依契前項規定投保各類保險，應於投保後，提交保險公司所簽發保單正本或副本及繳費收據副本副知甲方及備查。</text:p>
      <text:p text:style-name="P17"/>
      <text:list text:continue-numbering="true" text:style-name="WW8Num14">
        <text:list-item>
          <text:p text:style-name="P5"><text:s/>經營管理</text:p>
        </text:list-item>
      </text:list>
      <text:p text:style-name="P8"><text:span text:style-name="預設段落字型"><text:span text:style-name="T1">ㄧ、乙方應依第一條第一項約定之經營業務經營，如為全部或ㄧ部之停止使用或停業、歇業，應即以書面通知甲方或有關主管機關備查。</text:span></text:span></text:p>
      <text:p text:style-name="P16">二、本委營案基地內如有環境汙染情事，若係由乙方因素所造成，則由乙方負責回復、清潔並依甲方要求方式妥為處理。</text:p>
      <text:p text:style-name="P8"><text:span text:style-name="預設段落字型"><text:span text:style-name="T1">三、乙方經營期間如有違反廢棄物清理法或其他相關法令等情事，甲方得依契約第二十六條第三項辦理。</text:span></text:span></text:p>
      <text:p text:style-name="P17"/>
      <text:list text:continue-numbering="true" text:style-name="WW8Num14">
        <text:list-item>
          <text:p text:style-name="P5"><text:s/>設施維修與環境清潔</text:p>
        </text:list-item>
      </text:list>
      <text:p text:style-name="P16">ㄧ、乙方應負責維護本標的物於良好之狀況，其有損壞或故障時，乙方應即進行修繕，費用由乙方負擔。</text:p>
      <text:p text:style-name="P16">二、乙方應負責維護標的物之環境衛生及垃圾清理，並隨時保持環境清潔，所需費用皆由乙方負擔。</text:p>
      <text:p text:style-name="P16">三、乙方若不作前二項之工作時，甲方得於預告通知乙方仍未見效後，自行或委託第三人執行該等工作，並請求乙方負擔其費用，乙方絕無異議。其因而致甲方受損害者，甲方並得請求乙方損害賠償或依本契約第二十六條第三項第七款規定辦理。但上開規定不得<text:soft-page-break/>解釋甲方負有自行或委託第三人執行該等工作之義務。</text:p>
      <text:p text:style-name="P8"><text:span text:style-name="預設段落字型"><text:span text:style-name="T1">四、甲方於必要時進行整修、增建設施或設備或利用本約土地之上空、地面或地下作為通道或架設管線或工作設施，或於本約建物屋頂辦理第六類太陽光電委託經營案，設置屋頂型太陽光電發電設備時，</text:span></text:span><text:bookmark-start text:name="_Hlk192670226"/><text:span text:style-name="預設段落字型"><text:span text:style-name="T1">應以儘量不影響乙方之正常營運為原則。乙方於接獲甲方通知後，應予配合為必要之營運調整，且不得藉詞要求甲方給予任何因營運調整之補償或賠償。</text:span></text:span><text:bookmark-end text:name="_Hlk192670226"/></text:p>
      <text:p text:style-name="P16">五、因設施損壞或故障，致影響或停止部分設施使用時，乙方不得藉故要求減免經營權利金或延長本契約約定期限。</text:p>
      <text:p text:style-name="P17"/>
      <text:list text:continue-numbering="true" text:style-name="WW8Num14">
        <text:list-item>
          <text:p text:style-name="P5">賠償責任</text:p>
        </text:list-item>
      </text:list>
      <text:p text:style-name="P16">ㄧ、乙方經營管理期間，乙方應負完全責任。其因而致甲方需負國家賠償責任或其他任何賠償責任時，乙方需賠償甲方因而所受一切損害（包括訴訟費、律師費與所負擔之賠償金及其他相關費用）。</text:p>
      <text:p text:style-name="P16">二、乙方之代理人、受僱人、受任人、承攬人、共同經營者或其他履行輔助人所為與履行本約義務有關之行為，皆視同為乙方之行為，乙方應依前項規定對甲方負責。</text:p>
      <text:p text:style-name="P17"/>
      <text:list text:continue-numbering="true" text:style-name="WW8Num14">
        <text:list-item>
          <text:p text:style-name="P5">約束條款</text:p>
        </text:list-item>
      </text:list>
      <text:p text:style-name="P16">ㄧ、乙方不得將本標的物及經營權轉包（租、借）予第三人，亦或以其他變相方法供他人使用，違者甲方得解除或終止契約。</text:p>
      <text:p text:style-name="P8"><text:span text:style-name="預設段落字型"><text:span text:style-name="T1">二、乙方如為履行本契約之營運，有共同經營情事者，應提供共同經</text:span></text:span><text:soft-page-break/><text:span text:style-name="預設段落字型"><text:span text:style-name="T1">營者之相關資料予甲方，且乙方給付甲方之年營運收入總額應計入共同經營者之營業收入。即共同經營者於本案標的，依本契約規定經營受託之業務時，應開立乙方之統一發票。</text:span></text:span></text:p>
      <text:p text:style-name="P8"><text:span text:style-name="預設段落字型"><text:span text:style-name="T1">三、乙方如違反上開約定則視同違約，甲方得依本條第1項之約定，行使權利。</text:span></text:span></text:p>
      <text:list text:continue-numbering="true" text:style-name="WW8Num14">
        <text:list-item>
          <text:p text:style-name="P22">乙方於開業後，如有後列情形之一者，應即以書面通知甲方或有關主管機關備查，否則其因而致甲方遭受任何損害時，乙方應負一切賠償責任。</text:p>
        </text:list-item>
      </text:list>
      <text:p text:style-name="P16">ㄧ、停業、歇業或復業。</text:p>
      <text:p text:style-name="P16">二、地址變更。</text:p>
      <text:p text:style-name="P16">三、名稱、負責人、經理人之變更。</text:p>
      <text:list text:continue-numbering="true" text:style-name="WW8Num14">
        <text:list-item>
          <text:p text:style-name="P5">通知</text:p>
        </text:list-item>
      </text:list>
      <text:p text:style-name="P16">ㄧ、依本約所發之通知應以書面為之，並應以雙掛號郵遞或專人送達之方式，送達本契約所載之對方地址收受。</text:p>
      <text:p text:style-name="P16">二、若事屬緊急，得先以口頭通知或以傳真送達，隨後以前述方式立即補送書面通知。</text:p>
      <text:p text:style-name="P16">三、任何一方若變更通知地址或傳真號碼，應於變更前七日以書面通知他方，始生變更之效力。</text:p>
      <text:p text:style-name="P17"/>
      <text:list text:continue-numbering="true" text:style-name="WW8Num14">
        <text:list-item>
          <text:p text:style-name="P5">災害</text:p>
        </text:list-item>
      </text:list>
      <text:p text:style-name="P8"><text:span text:style-name="預設段落字型"><text:span text:style-name="T1">一、如因火災、地震或其他災害，致使建物發生部分或全部損壞時，</text:span></text:span><text:soft-page-break/><text:span text:style-name="預設段落字型"><text:span text:style-name="T1">乙方應迅速通知甲方知悉，乙方並應修繕建物回復至損害前原狀，其修復費用可由保險金支付，本場不承擔與支付費用亦不負擔損失補(賠)償。</text:span></text:span></text:p>
      <text:p text:style-name="P16">二、前款火災如可歸責於乙方或其使用人、受僱人，修復費用除由保險金支付外，概由乙方負擔。</text:p>
      <text:p text:style-name="P16">三、第一項之情形，乙方如怠於修復致甲方受有損失者，乙方應負賠償責任。</text:p>
      <text:list text:continue-numbering="true" text:style-name="WW8Num14">
        <text:list-item>
          <text:p text:style-name="P5">公共設施之變更</text:p>
        </text:list-item>
      </text:list>
      <text:p text:style-name="P20">乙方經甲方同意後，得依公共設施主管機關之要求變更現有公共設施之管線，諸如管路、電纜等，相關變更費用應由乙方負擔。</text:p>
      <text:p text:style-name="P17"/>
      <text:list text:continue-numbering="true" text:style-name="WW8Num14">
        <text:list-item>
          <text:p text:style-name="P5">會計保存及備查</text:p>
        </text:list-item>
      </text:list>
      <text:p text:style-name="P8"><text:span text:style-name="預設段落字型"><text:span text:style-name="T1">一、</text:span></text:span><text:span text:style-name="預設段落字型"><text:span text:style-name="T5">乙方有關變動權利金計算之原始憑證與資料等，應予保存10年</text:span></text:span><text:span text:style-name="預設段落字型"><text:span text:style-name="T1">。</text:span></text:span></text:p>
      <text:p text:style-name="P8"><text:span text:style-name="預設段落字型"><text:span text:style-name="T1">二、</text:span></text:span><text:span text:style-name="預設段落字型"><text:span text:style-name="T5">乙方應於每營業年度終了6個月內，將有關變動權利金計算之</text:span></text:span><text:span text:style-name="預設段落字型"><text:span text:style-name="T1">年度總營業額(以稅捐機關核定之帳目金額為準)、投資與維護計畫會計資料、單據、憑證等經記帳士或會計師簽證，併同交甲方審查核備。</text:span></text:span></text:p>
      <text:p text:style-name="P17"/>
      <text:list text:continue-numbering="true" text:style-name="WW8Num14">
        <text:list-item>
          <text:p text:style-name="P5">財務事項</text:p>
        </text:list-item>
      </text:list>
      <text:p text:style-name="P16">一、乙方之發起人於契約期限內持有乙方之股份總數不得低於50%。</text:p>
      <text:p text:style-name="P16">二、乙方未設立專案公司方式參與本使用經營案者，對本案之營運應獨立設帳。</text:p>
      <text:p text:style-name="P16"><text:soft-page-break/>三、甲方得定期或不定期派員或委託第三人檢查乙方之財務狀況。甲方執行檢查時，得通知乙方限期提出帳簿、表冊、傳票、財務報告及其他相關文件，以供查核。甲方對於相關財務問題之查詢，乙方應予配合。</text:p>
      <text:list text:continue-numbering="true" text:style-name="WW8Num14">
        <text:list-item>
          <text:p text:style-name="P5">委託經營人組織之變更</text:p>
        </text:list-item>
      </text:list>
      <text:p text:style-name="P16">一、乙方於發生下列各款情形之一時，應於15日內以書面通知甲方，否則視同違約。如因而致甲方蒙受損失，並應負賠償責任：</text:p>
      <text:p text:style-name="P9">(一)負責人變更時。</text:p>
      <text:p text:style-name="P9">(二)公司組織變更時。</text:p>
      <text:p text:style-name="P9">(三)資本結構發生重大變故時。</text:p>
      <text:p text:style-name="P9">(四)公司遷移地址時。</text:p>
      <text:p text:style-name="P9">(五)公司依公司法或企業併購法合併分割時。</text:p>
      <text:p text:style-name="P17"/>
      <text:list text:continue-numbering="true" text:style-name="WW8Num14">
        <text:list-item>
          <text:p text:style-name="P5">情事變更</text:p>
        </text:list-item>
      </text:list>
      <text:p text:style-name="P16">一、有下列情形之一者，甲方得於90日前通知終止本契約。除乙方初期投資興建之地上物按契約期限平均折舊計算剩餘價值由甲方補償外，乙方不得異議或要求其他補償。至營運所需之機械設備，乙方應自行遷移，甲方概不負責。當年度定額權利金依當年度經營日數比例退還，變動權利金則應按當年度實際營收總額，並依第五條第三項規定計收。</text:p>
      <text:p text:style-name="P23">(一)政府政策需要撥用土地，而有收回之必要。</text:p>
      <text:p text:style-name="P23"><text:soft-page-break/>(二)甲方因開發、利用或配合政策需要自行使用土地，而有收回之必要。</text:p>
      <text:p text:style-name="P23">(三)委營原因、法源依據修正廢止。</text:p>
      <text:p text:style-name="P17"/>
      <text:list text:continue-numbering="true" text:style-name="WW8Num14">
        <text:list-item>
          <text:p text:style-name="P5">違約終止事由責任</text:p>
        </text:list-item>
      </text:list>
      <text:p text:style-name="P8"><text:span text:style-name="預設段落字型"><text:span text:style-name="T1">一、契約終止、解除或期滿時，乙方應即交還契約所載之土地及建物。如不履行時，甲方除依法訴請返還外，自契約終止、解除或期滿之翌日起至遷讓交還日止，乙方應按日給付甲方懲罰性違約金，即當期平均每日定額權利金之3倍（即新臺幣○○○元整）計收。</text:span></text:span></text:p>
      <text:p text:style-name="P16">二、乙方履約有下列情形之一，甲方得以書面通知乙方終止或解除契約，且不補償乙方因此所生之損失：</text:p>
      <text:p text:style-name="P12"><text:span text:style-name="預設段落字型"><text:span text:style-name="T1">(一)決標或簽約後發現得標廠商於決標前有：未依招標文件之規定投標、投標文件內容不符合招標文件之規定、借用或冒用他人名義或證件投標、以不實之文件投標、不同投標廠商間之投標文件內容有重大異常關聯、其他違反法令致影響投標或決標公正等情形者。</text:span></text:span></text:p>
      <text:p text:style-name="P23">(二)違反不得轉包(租、借)與第三人經營者之規定者。</text:p>
      <text:p text:style-name="P14">(三)因可歸責於乙方之事由，致延誤履約期限，情節重大者。</text:p>
      <text:p text:style-name="P23">(四)偽造或變造契約或履約相關文件，經查明屬實者。</text:p>
      <text:p text:style-name="P23">(五)無正當理由而不履行契約者。</text:p>
      <text:p text:style-name="P12"><text:span text:style-name="預設段落字型"><text:span text:style-name="T1">(六)審查或查驗檢附資料文件不合格，且未於通知期限內依規定辦</text:span></text:span><text:soft-page-break/><text:span text:style-name="預設段落字型"><text:span text:style-name="T1">理者。</text:span></text:span></text:p>
      <text:p text:style-name="P23">(七)有破產或其他重大情事，致無法繼續履約者。</text:p>
      <text:p text:style-name="P23">(八)乙方未依契約規定履約，自接獲甲方書面通知之次日起10日內或書面通知所載較長期限內，仍未改善者。</text:p>
      <text:p text:style-name="P23">(九)乙方因違反消費者保護重大事件。</text:p>
      <text:p text:style-name="P23">(十)違反法令或其他契約規定之情形，情節重大者。</text:p>
      <text:p text:style-name="P24"><text:span text:style-name="預設段落字型"><text:span text:style-name="T1">三、乙方有下列情形之一，經甲方通知限期改善，逾期未改善時，甲方得通知並主動終止本契約，並沒入履約保證金，已受領之定額及變動權利金則不予返還，並應計收該年度未收取之定額及變動權利金，且甲方不負乙方任何損失損害賠償之責。另甲方如受有損害，仍得向乙方請求損害賠償。</text:span></text:span></text:p>
      <text:p text:style-name="P23">(一)擅自將本土地之全部或一部處分、移轉、出借、出租、設定他項權利予第三人，或以任何形式轉讓本契約之權利或義務予第三人，或違反本契約之約定者。</text:p>
      <text:p text:style-name="P23">(二)擅自利用本土地辦理本契約約定事項以外之業務，或申請工商營利事業登記使用。</text:p>
      <text:p text:style-name="P23">(三)規避、妨礙、拖延或拒絕甲方督導、訪查，或逾期給付甲方經營權利金者。</text:p>
      <text:p text:style-name="P9">(四)違反本契約規定之委託經營項目者。</text:p>
      <text:p text:style-name="P9">(五)乙方死亡而無繼承人或繼承人無經營能力時。</text:p>
      <text:p text:style-name="P23">(六)乙方非因天災地變等不可抗力因素而不為經營繼續半年以上。</text:p>
      <text:p text:style-name="P9"><text:soft-page-break/>(七)違反相關法令或本契約其他義務時。</text:p>
      <text:p text:style-name="P16">四、本契約規定非政府法規變更等情形不得由乙方任意終止之情形，乙方如須提前解約，需於6個月前告知，並同時提供完整移交清冊，否則將以本契約第五條第六項辦理違約金計罰。</text:p>
      <text:list text:continue-numbering="true" text:style-name="WW8Num14">
        <text:list-item>
          <text:p text:style-name="P5">標的物之返還</text:p>
        </text:list-item>
      </text:list>
      <text:p text:style-name="P16">一、本契約期限屆滿或經終止時，乙方應於期滿或終止後翌日遷讓，並將甲方原交付委託經營之標的物返還甲方，其留置於標的物之物品應自行搬離、拆除，否則視同為廢棄物品，由甲方處置。</text:p>
      <text:p text:style-name="P16">二、乙方因經營所需且經甲方認可而興建之地上物或設施，乙方應於契約期滿或終止後無條件移轉予甲方所有，並依本契約第六條規定，在任何情形下拋棄向甲方要求任何費用之權利。</text:p>
      <text:p text:style-name="P16">三、乙方未依前二項約定遷讓、拆除、移轉等，甲方所採法律行為之費用（包括訴訟費、律師費與所負擔之賠償金及其他相關費用）由乙方負擔，其因而致甲方受損害者，並得請求損害賠償。</text:p>
      <text:p text:style-name="P16">四、乙方所投資之財產其歸屬權：固著於建築物之物，歸屬甲方(委託經營期間結束，是否拆除或回復原狀，由甲方認定，乙方應配合辦理)，其它動產之歸屬則由甲乙雙方協議定之。</text:p>
      <text:p text:style-name="P16">五、契約屆滿前乙方無法繼續經營亦如同前述各款辦理，所發生處理費用概由乙方完全負擔。</text:p>
      <text:p text:style-name="P25"/>
      <text:list text:continue-numbering="true" text:style-name="WW8Num14">
        <text:list-item>
          <text:p text:style-name="P5">契約生效及修改</text:p>
        </text:list-item>
      </text:list>
      <text:p text:style-name="P20"><text:soft-page-break/>本契約自雙方簽立後生效，如有未盡事宜，其變更或修改應經雙方協議以書面為之。</text:p>
      <text:p text:style-name="P25"/>
      <text:list text:continue-numbering="true" text:style-name="WW8Num14">
        <text:list-item>
          <text:p text:style-name="P5">契約條款之效力</text:p>
        </text:list-item>
      </text:list>
      <text:p text:style-name="P20">本契約之任何條款或約定因故無效時，其他條款應不受影響而仍屬有效。</text:p>
      <text:p text:style-name="P26"/>
      <text:list text:continue-numbering="true" text:style-name="WW8Num14">
        <text:list-item>
          <text:p text:style-name="P5">續約</text:p>
        </text:list-item>
      </text:list>
      <text:p text:style-name="P8"><text:span text:style-name="預設段落字型"><text:span text:style-name="T1">一、受託經營期間如乙方無逾期給付定額權利金或違約情事且符合第二條所列條件，乙方得於約契屆滿前8個月內，書面向甲方(本場)申請優先續約。</text:span></text:span></text:p>
      <text:p text:style-name="P8"><text:span text:style-name="預設段落字型"><text:span text:style-name="T1">二、甲方得參考政府採購法辦理議價，如議價決標，則辦理續約且辦理公證簽約。如未決標，則不予續約。</text:span></text:span></text:p>
      <text:p text:style-name="P25"/>
      <text:list text:continue-numbering="true" text:style-name="WW8Num14">
        <text:list-item>
          <text:p text:style-name="P5">契約之完整</text:p>
        </text:list-item>
      </text:list>
      <text:p text:style-name="P27"><text:span text:style-name="預設段落字型"><text:span text:style-name="T1">本契約之附件包括投標須知、投標文件、經營計劃書、投資與維護計畫書均為本約內容之一部分，與本約條款具有相同之效力。</text:span></text:span></text:p>
      <text:p text:style-name="P25"/>
      <text:list text:continue-numbering="true" text:style-name="WW8Num14">
        <text:list-item>
          <text:p text:style-name="P5">爭議處理</text:p>
        </text:list-item>
      </text:list>
      <text:p text:style-name="P16">一、甲、乙雙方因履約而生爭議者，應依法令及合約規定，本誠信原則，盡力協調解決之。其未能達成協議者，得以下列方式處理之：</text:p>
      <text:p text:style-name="P9">(一)提起民事訴訟。</text:p>
      <text:p text:style-name="P9"><text:soft-page-break/>(二)依其他法律申請或聲請調解。</text:p>
      <text:p text:style-name="P16">二、履約爭議發生後，乙方如因爭議而暫停履約，其經爭議處理結果被認定無理由者，不得就暫停履約之部分要求延長履約期限或免除法律責任。</text:p>
      <text:p text:style-name="P25"/>
      <text:list text:continue-numbering="true" text:style-name="WW8Num14">
        <text:list-item>
          <text:p text:style-name="P5">特別約定事項</text:p>
        </text:list-item>
      </text:list>
      <text:p text:style-name="P16">一、乙方如有違反本契約條款經限期改善仍未改善，則不待期限屆滿與否，甲方得提前終止契約，並依第4條第5項規定沒收履約保證金，充作違約賠償之一部分。</text:p>
      <text:p text:style-name="P8"><text:span text:style-name="預設段落字型"><text:span text:style-name="T1">二、員工應優先聘用退除役官兵、榮眷與當地(設籍屏東縣)居民等，</text:span></text:span><text:span text:style-name="預設段落字型"><text:span text:style-name="T5">建議</text:span></text:span><text:span text:style-name="預設段落字型"><text:span text:style-name="T1">僱用率佔員工總額30%以上，並可透過退輔會所屬屏東榮民服務處公告徵才事宜。</text:span></text:span></text:p>
      <text:p text:style-name="P8"><text:span text:style-name="預設段落字型"><text:span text:style-name="T1">三、舊有</text:span></text:span><text:span text:style-name="Strong_20_Emphasis"><text:span text:style-name="T9">建物使用與處置規範</text:span></text:span></text:p>
      <text:p text:style-name="P12"><text:span text:style-name="預設段落字型"><text:span text:style-name="T1">(一)</text:span></text:span><text:span text:style-name="Strong_20_Emphasis"><text:span text:style-name="T10">繼續使用之義務</text:span></text:span><text:span text:style-name="預設段落字型"><text:span text:style-name="T1">：乙方若需繼續使用委託經營範圍內之既有建物，應自行負擔費用並依法取得</text:span></text:span><text:span text:style-name="Strong_20_Emphasis"><text:span text:style-name="T10">使用執照</text:span></text:span><text:span text:style-name="預設段落字型"><text:span text:style-name="T1">及辦理相關變更登記、保險等以確保符合法規與公共安全。</text:span></text:span></text:p>
      <text:p text:style-name="P12"><text:span text:style-name="Strong_20_Emphasis"><text:span text:style-name="T10">(二)</text:span></text:span><text:span text:style-name="Strong_20_Emphasis"><text:span text:style-name="T11">不繼續</text:span></text:span><text:span text:style-name="Strong_20_Emphasis"><text:span text:style-name="T10">使用</text:span></text:span><text:span text:style-name="Strong_20_Emphasis"><text:span text:style-name="T11">之處置</text:span></text:span><text:span text:style-name="預設段落字型"><text:span text:style-name="T6">：乙方若不使用該既有建物，應書面通知甲，並在經甲方同意後，由乙方依約定（或由甲方指定期限）負責</text:span></text:span><text:span text:style-name="Strong_20_Emphasis"><text:span text:style-name="T11">拆除</text:span></text:span><text:span text:style-name="預設段落字型"><text:span text:style-name="T6">並清理現場。</text:span></text:span></text:p>
      <text:p text:style-name="P12"><text:span text:style-name="Strong_20_Emphasis"><text:span text:style-name="T10">(三)</text:span></text:span><text:span text:style-name="Strong_20_Emphasis"><text:span text:style-name="T11">違規責任</text:span></text:span><text:span text:style-name="預設段落字型"><text:span text:style-name="T6">：乙方未取得合法執照即擅自使用，或未依約拆除者，應賠償甲方因此所受之損害（含行政罰鍰及訴訟費用）。</text:span></text:span></text:p>
      <text:list text:continue-numbering="true" text:style-name="WW8Num14">
        <text:list-item>
          <text:p text:style-name="P5"><text:soft-page-break/>管轄</text:p>
        </text:list-item>
      </text:list>
      <text:p text:style-name="P8"><text:span text:style-name="預設段落字型"><text:span text:style-name="T1">一、因本契約所生或與本契約有關之訴訟，雙方同意以臺灣屏東地方法院為第一審管轄法院。</text:span></text:span></text:p>
      <text:list text:continue-numbering="true" text:style-name="WW8Num14">
        <text:list-item>
          <text:p text:style-name="P5">公證約定</text:p>
        </text:list-item>
      </text:list>
      <text:p text:style-name="P16">一、本契約應經法院公證或法院所轄民間公證人處所公證生效。</text:p>
      <text:p text:style-name="P16">二、強制執行約定</text:p>
      <text:p text:style-name="P15"><text:span text:style-name="預設段落字型"><text:span text:style-name="T1">(一)乙方未依約規定繳交定額權利金、變動權利金或約期屆滿、終止契約時，未依約返還、遷讓、點交義務土地、建物設施等，或違反本契約其他規定所生之相關費用及損害賠償等，乙方應按日給付甲方懲罰性違約金(當期平均每日定額權利金之3倍計收；即新臺幣○○○元整)，乙方對上開部分均應依公證法第十三條第一項規定，逕受強制執行。</text:span></text:span></text:p>
      <text:p text:style-name="P15"><text:span text:style-name="預設段落字型"><text:span text:style-name="T1">(二)甲方於約期屆滿，未退還履約保證金時，亦應逕受強制執行。</text:span></text:span></text:p>
      <text:p text:style-name="P15"><text:span text:style-name="預設段落字型"><text:span text:style-name="T1">(三)乙方依約須按日給付懲罰性違約金或依約給付違約金或沒入履約保證金時，乙方應依公證法之規定，逕受強制執行。</text:span></text:span></text:p>
      <text:p text:style-name="P16">三、立約人同意協同持往地方法院公證處或法院所屬民間公證人辦理公證。公證費用由甲乙方平均分擔。</text:p>
      <text:list text:continue-numbering="true" text:style-name="WW8Num14">
        <text:list-item>
          <text:p text:style-name="P5">本契約一式三份，一份存放於公證單位，雙方各持一份。</text:p>
        </text:list-item>
      </text:list>
      <text:p text:style-name="P4"/>
      <text:p text:style-name="P4"/>
      <text:p text:style-name="P4"/>
      <text:p text:style-name="P4"/>
      <text:p text:style-name="P4"><text:soft-page-break/></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立約人：</text:p>
      <text:p text:style-name="P4">甲 <text:s text:c="5"/>方：國軍退除役官兵輔導委員會彰化農場</text:p>
      <text:p text:style-name="P3"><text:span text:style-name="預設段落字型"><text:span text:style-name="T1">代 <text:s/>表 <text:s/>人：場長○○○</text:span></text:span></text:p>
      <text:p text:style-name="P4">住 <text:s text:c="5"/>址：新竹縣新豐鄉青埔村80號</text:p>
      <text:p text:style-name="P4">電 <text:s text:c="5"/>話：03-5688246</text:p>
      <text:p text:style-name="P4"/>
      <text:p text:style-name="P4">乙 <text:s text:c="5"/>方：</text:p>
      <text:p text:style-name="P4"><text:soft-page-break/>統 一 編號：</text:p>
      <text:p text:style-name="P4">負 <text:s/>責 <text:s/>人：</text:p>
      <text:p text:style-name="P4">身分證字號：</text:p>
      <text:p text:style-name="P4">住 <text:s text:c="5"/>址：</text:p>
      <text:p text:style-name="P4">電 <text:s text:c="5"/>話： </text:p>
      <text:p text:style-name="P4"/>
      <text:p text:style-name="P4"/>
      <text:p text:style-name="P4"/>
      <text:p text:style-name="P4">中 華 民 國 <text:s text:c="8"/>年 <text:s text:c="7"/>月 <text:s text:c="10"/>日</text:p>
      <text:p text:style-name="P4"/>
      <text:p text:style-name="P4"/>
      <text:p text:style-name="P4"/>
      <text:p text:style-name="P4"/>
      <text:p text:style-name="P4"/>
      <text:p text:style-name="P4">附件1</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table:number-columns-spanned="5" office:value-type="string">
            <text:p text:style-name="P28">國軍退除役官兵輔導委員會彰化農場屏東縣長治鄉榮華段363地號委託經營案年度績效評估表</text:p>
            <text:p text:style-name="P29"><text:span text:style-name="預設段落字型"><text:span text:style-name="T12">評估時間： <text:s text:c="2"/>年 <text:s text:c="2"/>月 <text:s/>日</text:span></text:span></text:p>
          </table:table-cell>
          <table:covered-table-cell/>
          <table:covered-table-cell/>
          <table:covered-table-cell/>
          <table:covered-table-cell/>
        </table:table-row>
        <table:table-row>
          <table:table-cell table:style-name="Table1.A2" table:number-rows-spanned="2" office:value-type="string">
            <text:p text:style-name="P30">項次</text:p>
          </table:table-cell>
          <table:table-cell table:style-name="Table1.A2" table:number-rows-spanned="2" office:value-type="string">
            <text:p text:style-name="P30">項目</text:p>
          </table:table-cell>
          <table:table-cell table:style-name="Table1.A2" table:number-rows-spanned="2" office:value-type="string">
            <text:p text:style-name="P30">參考標準</text:p>
          </table:table-cell>
          <table:table-cell table:style-name="Table1.A2" table:number-columns-spanned="2" office:value-type="string">
            <text:p text:style-name="P31">評估項目是否與合約規範相符</text:p>
          </table:table-cell>
          <table:covered-table-cell/>
        </table:table-row>
        <table:table-row>
          <table:covered-table-cell table:style-name="Table1.A2"/>
          <table:covered-table-cell table:style-name="Table1.A2"/>
          <table:covered-table-cell table:style-name="Table1.A2"/>
          <table:table-cell table:style-name="Table1.A2" office:value-type="string">
            <text:p text:style-name="P32">是</text:p>
          </table:table-cell>
          <table:table-cell table:style-name="Table1.A2" office:value-type="string">
            <text:p text:style-name="P32">否</text:p>
          </table:table-cell>
        </table:table-row>
        <table:table-row table:style-name="Table1.4">
          <table:table-cell table:style-name="Table1.A2" table:number-rows-spanned="2" office:value-type="string">
            <text:p text:style-name="P32">一</text:p>
          </table:table-cell>
          <table:table-cell table:style-name="Table1.A2" table:number-rows-spanned="2" office:value-type="string">
            <text:p text:style-name="P31">按時繳交定額與變動權利金且金額無誤。</text:p>
          </table:table-cell>
          <table:table-cell table:style-name="Table1.A2" office:value-type="string">
            <text:p text:style-name="P33">1.固定與變動權利金，均如期如數繳交</text:p>
          </table:table-cell>
          <table:table-cell table:style-name="Table1.A2" office:value-type="string">
            <text:p text:style-name="P34"/>
          </table:table-cell>
          <table:table-cell table:style-name="Table1.A2" office:value-type="string">
            <text:p text:style-name="P34"/>
          </table:table-cell>
        </table:table-row>
        <table:table-row table:style-name="Table1.5">
          <table:covered-table-cell table:style-name="Table1.A2"/>
          <table:covered-table-cell table:style-name="Table1.A2"/>
          <table:table-cell table:style-name="Table1.A2" office:value-type="string">
            <text:p text:style-name="P35">2.例行報表之提送</text:p>
          </table:table-cell>
          <table:table-cell table:style-name="Table1.A2" office:value-type="string">
            <text:p text:style-name="P34"/>
          </table:table-cell>
          <table:table-cell table:style-name="Table1.A2" office:value-type="string">
            <text:p text:style-name="P34"/>
          </table:table-cell>
        </table:table-row>
        <table:table-row table:style-name="Table1.6">
          <table:table-cell table:style-name="Table1.A2" table:number-rows-spanned="4" office:value-type="string">
            <text:p text:style-name="P32">二</text:p>
          </table:table-cell>
          <table:table-cell table:style-name="Table1.A2" table:number-rows-spanned="4" office:value-type="string">
            <text:p text:style-name="P31">經營及投資項目均符合本契約規定。</text:p>
          </table:table-cell>
          <table:table-cell table:style-name="Table1.A2" office:value-type="string">
            <text:p text:style-name="P36"><text:span text:style-name="預設段落字型"><text:span text:style-name="T13">1.年度設施設置、汰換及經費預估是否合理</text:span></text:span></text:p>
          </table:table-cell>
          <table:table-cell table:style-name="Table1.A2" office:value-type="string">
            <text:p text:style-name="P34"/>
          </table:table-cell>
          <table:table-cell table:style-name="Table1.A2" office:value-type="string">
            <text:p text:style-name="P34"/>
          </table:table-cell>
        </table:table-row>
        <table:table-row table:style-name="Table1.7">
          <table:covered-table-cell table:style-name="Table1.A2"/>
          <table:covered-table-cell table:style-name="Table1.A2"/>
          <table:table-cell table:style-name="Table1.A2" office:value-type="string">
            <text:p text:style-name="P37">2.預估下年度之營運是否符合契約規範操作</text:p>
          </table:table-cell>
          <table:table-cell table:style-name="Table1.A2" office:value-type="string">
            <text:p text:style-name="P34"/>
          </table:table-cell>
          <table:table-cell table:style-name="Table1.A2" office:value-type="string">
            <text:p text:style-name="P34"/>
          </table:table-cell>
        </table:table-row>
        <table:table-row table:style-name="Table1.8">
          <table:covered-table-cell table:style-name="Table1.A2"/>
          <table:covered-table-cell table:style-name="Table1.A2"/>
          <table:table-cell table:style-name="Table1.A2" office:value-type="string">
            <text:p text:style-name="P35">3.年度營運收支狀況是否如預期</text:p>
          </table:table-cell>
          <table:table-cell table:style-name="Table1.A2" office:value-type="string">
            <text:p text:style-name="P34"/>
          </table:table-cell>
          <table:table-cell table:style-name="Table1.A2" office:value-type="string">
            <text:p text:style-name="P34"/>
          </table:table-cell>
        </table:table-row>
        <table:table-row table:style-name="Table1.9">
          <table:covered-table-cell table:style-name="Table1.A2"/>
          <table:covered-table-cell table:style-name="Table1.A2"/>
          <table:table-cell table:style-name="Table1.A2" office:value-type="string">
            <text:p text:style-name="P35">4.是否確實按照投資與維護計畫、合約規範執行</text:p>
          </table:table-cell>
          <table:table-cell table:style-name="Table1.A2" office:value-type="string">
            <text:p text:style-name="P34"/>
          </table:table-cell>
          <table:table-cell table:style-name="Table1.A2" office:value-type="string">
            <text:p text:style-name="P34"/>
          </table:table-cell>
        </table:table-row>
        <table:table-row table:style-name="Table1.10">
          <table:table-cell table:style-name="Table1.A2" table:number-rows-spanned="2" office:value-type="string">
            <text:p text:style-name="P32">三</text:p>
          </table:table-cell>
          <table:table-cell table:style-name="Table1.A2" table:number-rows-spanned="2" office:value-type="string">
            <text:p text:style-name="P31">委託經營期間如受當地政府開立違規營業處分及環保罰鍰時，未有逾期改正或遭連續開罰情形者。</text:p>
          </table:table-cell>
          <table:table-cell table:style-name="Table1.A2" office:value-type="string">
            <text:p text:style-name="P38"><text:span text:style-name="預設段落字型"><text:span text:style-name="T13">1.整體環境、衛生維護情形是否符合契約規範</text:span></text:span></text:p>
          </table:table-cell>
          <table:table-cell table:style-name="Table1.A2" office:value-type="string">
            <text:p text:style-name="P34"/>
          </table:table-cell>
          <table:table-cell table:style-name="Table1.A2" office:value-type="string">
            <text:p text:style-name="P34"/>
          </table:table-cell>
        </table:table-row>
        <table:table-row table:style-name="Table1.11">
          <table:covered-table-cell table:style-name="Table1.A2"/>
          <table:covered-table-cell table:style-name="Table1.A2"/>
          <table:table-cell table:style-name="Table1.A2" office:value-type="string">
            <text:p text:style-name="P39"><text:span text:style-name="預設段落字型"><text:span text:style-name="T14">2.檢視年度有無違規等罰緩處分，如有違規已確實改善且無逾期改正或遭連續開罰情形</text:span></text:span></text:p>
          </table:table-cell>
          <table:table-cell table:style-name="Table1.A2" office:value-type="string">
            <text:p text:style-name="P34"/>
          </table:table-cell>
          <table:table-cell table:style-name="Table1.A2" office:value-type="string">
            <text:p text:style-name="P34"/>
          </table:table-cell>
        </table:table-row>
        <table:table-row table:style-name="Table1.12">
          <table:table-cell table:style-name="Table1.A2" table:number-rows-spanned="2" office:value-type="string">
            <text:p text:style-name="P32">四</text:p>
          </table:table-cell>
          <table:table-cell table:style-name="Table1.A2" table:number-rows-spanned="2" office:value-type="string">
            <text:p text:style-name="P31">未受有公共安全及消防違章罰鍰者。</text:p>
          </table:table-cell>
          <table:table-cell table:style-name="Table1.A2" office:value-type="string">
            <text:p text:style-name="P39"><text:span text:style-name="預設段落字型"><text:span text:style-name="T13">1.檢視公共安全與消防設施、相關單位年度檢查結果是否均合格</text:span></text:span></text:p>
          </table:table-cell>
          <table:table-cell table:style-name="Table1.A2" office:value-type="string">
            <text:p text:style-name="P34"/>
          </table:table-cell>
          <table:table-cell table:style-name="Table1.A2" office:value-type="string">
            <text:p text:style-name="P34"/>
          </table:table-cell>
        </table:table-row>
        <table:table-row table:style-name="Table1.13">
          <table:covered-table-cell table:style-name="Table1.A2"/>
          <table:covered-table-cell table:style-name="Table1.A2"/>
          <table:table-cell table:style-name="Table1.A2" office:value-type="string">
            <text:p text:style-name="P39"><text:span text:style-name="預設段落字型"><text:span text:style-name="T13">2.</text:span></text:span><text:span text:style-name="預設段落字型"><text:span text:style-name="T14">年度是否未受公共安全及消防違章罰鍰處分</text:span></text:span></text:p>
          </table:table-cell>
          <table:table-cell table:style-name="Table1.A2" office:value-type="string">
            <text:p text:style-name="P34"/>
          </table:table-cell>
          <table:table-cell table:style-name="Table1.A2" office:value-type="string">
            <text:p text:style-name="P34"/>
          </table:table-cell>
        </table:table-row>
        <table:table-row table:style-name="Table1.14">
          <table:table-cell table:style-name="Table1.A2" table:number-rows-spanned="2" office:value-type="string">
            <text:p text:style-name="P32">五</text:p>
          </table:table-cell>
          <table:table-cell table:style-name="Table1.A2" table:number-rows-spanned="2" office:value-type="string">
            <text:p text:style-name="P31">無其他嚴重侵害甲方權利事由</text:p>
          </table:table-cell>
          <table:table-cell table:style-name="Table1.A2" office:value-type="string">
            <text:p text:style-name="P38"><text:span text:style-name="預設段落字型"><text:span text:style-name="T13">1.年度是否無違約情事</text:span></text:span></text:p>
          </table:table-cell>
          <table:table-cell table:style-name="Table1.A2" office:value-type="string">
            <text:p text:style-name="P34"/>
          </table:table-cell>
          <table:table-cell table:style-name="Table1.A2" office:value-type="string">
            <text:p text:style-name="P34"/>
          </table:table-cell>
        </table:table-row>
        <table:table-row table:style-name="Table1.15">
          <table:covered-table-cell table:style-name="Table1.A2"/>
          <table:covered-table-cell table:style-name="Table1.A2"/>
          <table:table-cell table:style-name="Table1.A2" office:value-type="string">
            <text:p text:style-name="P35">2.配合本場及政府推動之政策(含遴用退除役官兵參與工作員工之比例等)</text:p>
          </table:table-cell>
          <table:table-cell table:style-name="Table1.A2" office:value-type="string">
            <text:p text:style-name="P34"/>
          </table:table-cell>
          <table:table-cell table:style-name="Table1.A2" office:value-type="string">
            <text:p text:style-name="P34"/>
          </table:table-cell>
        </table:table-row>
      </table:table>
      <text:p text:style-name="P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138in" svg:stroke-color="#172c51" svg:stroke-opacity="100%"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flow-with-text="false"/>
      <style:paragraph-properties fo:line-height="100%" fo:text-align="start" style:text-autospace="ideograph-alpha" style:line-break="strict" loext:tab-stop-distance="0in"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in" fo:margin-bottom="0in"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in" fo:border="none" style:shadow="none" fo:keep-with-next="auto" text:number-lines="true" text:line-number="0" style:text-autospace="ideograph-alpha" style:punctuation-wrap="hanging" style:line-break="strict" style:tab-stop-distance="0.3335in"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style:font-name="Times New Roman" fo:font-family="'Times New Roman'"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in" fo:margin-bottom="0.0972in" style:contextual-spacing="false" fo:line-height="12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1665in" fo:margin-bottom="0.0835in"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清單" style:family="paragraph" style:parent-style-name="Text_20_body">
      <style:paragraph-properties fo:hyphenation-ladder-count="no-limit" fo:hyphenation-keep="auto" loext:hyphenation-keep-type="column" loext:hyphenation-keep-line="false"/>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0835in" fo:margin-bottom="0.0835in" style:contextual-spacing="false" fo:hyphenation-ladder-count="no-limit" fo:hyphenation-keep="auto" loext:hyphenation-keep-type="column" loext:hyphenation-keep-line="false"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問候" style:family="paragraph" style:parent-style-name="Standard" style:next-style-name="Standard">
      <style:paragraph-properties fo:hyphenation-ladder-count="no-limit" fo:hyphenation-keep="auto" loext:hyphenation-keep-type="column" loext:hyphenation-keep-line="false"/>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fo:hyphenate="false" loext:hyphenation-no-caps="false" loext:hyphenation-no-last-word="false" loext:hyphenation-word-char-count="no-limit" loext:hyphenation-zone="no-limit"/>
    </style:style>
    <style:style style:name="結語" style:family="paragraph" style:parent-style-name="Standard">
      <style:paragraph-properties fo:margin-left="0.0693in" fo:hyphenation-ladder-count="no-limit" fo:hyphenation-keep="auto" loext:hyphenation-keep-type="column" loext:hyphenation-keep-line="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3.3465in" style:type="center"/>
          <style:tab-stop style:position="6.6929in" style:type="right"/>
        </style:tab-stops>
      </style:paragraph-properties>
      <style:text-properties fo:hyphenate="false" loext:hyphenation-no-caps="false" loext:hyphenation-no-last-word="false" loext:hyphenation-word-char-count="no-limit" loext:hyphenation-zone="no-limit"/>
    </style:style>
    <style:style style:name="頁尾" style:family="paragraph" style:parent-style-name="Standard">
      <style:paragraph-properties fo:hyphenation-ladder-count="no-limit" fo:hyphenation-keep="auto" loext:hyphenation-keep-type="column" loext:hyphenation-keep-line="false" style:snap-to-layout-grid="false">
        <style:tab-stops>
          <style:tab-stop style:position="2.8839in" style:type="center"/>
          <style:tab-stop style:position="5.7681in"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jk" style:family="paragraph" style:parent-style-name="Standard">
      <style:paragraph-properties fo:margin-top="0.1945in" fo:margin-bottom="0in" style:contextual-spacing="false" fo:orphans="2" fo:widows="2" fo:hyphenation-ladder-count="no-limit" fo:hyphenation-keep="auto" loext:hyphenation-keep-type="column" loext:hyphenation-keep-line="false"/>
      <style:text-properties fo:color="#00000a" loext:opacity="100%" style:font-name="標楷體" fo:font-family="標楷體" style:font-family-generic="script" style:font-pitch="fixed" fo:font-size="14pt" style:font-name-asian="標楷體" style:font-family-asian="標楷體" style:font-family-generic-asian="script" style:font-pitch-asian="fixed" style:font-size-asian="14pt" style:font-name-complex="新細明體1" style:font-family-complex="新細明體, PMingLiU" style:font-family-generic-complex="roman" style:font-pitch-complex="variable" style:font-size-complex="14pt" fo:hyphenate="false" loext:hyphenation-no-caps="false" loext:hyphenation-no-last-word="false" loext:hyphenation-word-char-count="no-limit" loext:hyphenation-zone="no-limit"/>
    </style:style>
    <style:style style:name="頁首" style:family="paragraph" style:parent-style-name="Standard">
      <style:paragraph-properties fo:hyphenation-ladder-count="no-limit" fo:hyphenation-keep="auto" loext:hyphenation-keep-type="column" loext:hyphenation-keep-line="false" style:snap-to-layout-grid="false">
        <style:tab-stops>
          <style:tab-stop style:position="2.8839in" style:type="center"/>
          <style:tab-stop style:position="5.7681in"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fo:hyphenation-keep="auto" loext:hyphenation-keep-type="column" loext:hyphenation-keep-line="false" style:snap-to-layout-grid="false"/>
      <style:text-properties fo:font-size="10pt" style:font-size-asian="10pt"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本文" style:family="paragraph" style:parent-style-name="Text_20_body">
      <style:paragraph-properties fo:hyphenation-ladder-count="no-limit" fo:hyphenation-keep="auto" loext:hyphenation-keep-type="column" loext:hyphenation-keep-line="false" style:vertical-align="auto"/>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true" loext:hyphenation-no-caps="false" loext:hyphenation-no-last-word="false" loext:hyphenation-word-char-count="no-limit" loext:hyphenation-zone="no-limit"/>
    </style:style>
    <style:style style:name="_31_.1" style:display-name="1.1" style:family="paragraph" style:parent-style-name="本文">
      <style:paragraph-properties fo:margin-left="0.472in" fo:margin-top="0.0835in" fo:margin-bottom="0.0835in" style:contextual-spacing="false" fo:line-height="0.3335in" fo:text-align="justify" style:justify-single-word="false" fo:hyphenation-ladder-count="no-limit" fo:hyphenation-keep="auto" loext:hyphenation-keep-type="column" loext:hyphenation-keep-line="false" fo:text-indent="-0.472in" style:auto-text-indent="false">
        <style:tab-stops/>
      </style:paragraph-properties>
      <style:text-properties fo:color="#000000" loext:opacity="100%" style:font-name="Arial" fo:font-family="Arial" style:font-family-generic="swiss" style:font-pitch="variable" style:font-name-asian="微軟正黑體" style:font-family-asian="微軟正黑體" style:font-family-generic-asian="swiss" style:font-pitch-asian="variable"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_31_.1.1" style:display-name="1.1.1" style:family="paragraph" style:parent-style-name="本文">
      <style:paragraph-properties fo:line-height="0.3335in" fo:text-align="justify" style:justify-single-word="false" fo:hyphenation-ladder-count="no-limit" fo:hyphenation-keep="auto" loext:hyphenation-keep-type="column" loext:hyphenation-keep-line="false"/>
      <style:text-properties fo:color="#000000" loext:opacity="100%" style:font-name="Arial" fo:font-family="Arial" style:font-family-generic="swiss" style:font-pitch="variable" style:font-name-asian="微軟正黑體" style:font-family-asian="微軟正黑體" style:font-family-generic-asian="swiss" style:font-pitch-asian="variable"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頁碼" style:family="text" style:parent-style-name="預設段落字型"/>
    <style:style style:name="頁首_20_字元" style:display-name="頁首 字元" style:family="text">
      <style:text-properties style:letter-kerning="true"/>
    </style:style>
    <style:style style:name="註腳文字_20_字元" style:display-name="註腳文字 字元" style:family="text">
      <style:text-properties style:letter-kerning="true"/>
    </style:style>
    <style:style style:name="Footnote_20_Symbol" style:display-name="Footnote Symbol" style:family="text">
      <style:text-properties style:text-position="super 67%"/>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本文_20_字元" style:display-name="本文 字元" style:family="text" style:parent-style-name="預設段落字型">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language-complex="ar" style:country-complex="SA"/>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1"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WW_5f_CharLFO7LVL1" style:display-name="WW_CharLFO7LVL1"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_5f_CharLFO14LVL1" style:display-name="WW_CharLFO14LVL1"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_5f_CharLFO14LVL2" style:display-name="WW_CharLFO14LVL2"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_5f_CharLFO14LVL3" style:display-name="WW_CharLFO14LVL3"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number text:level="1" loext:num-list-format="%1%、" style:num-suffix="、" style:num-format="甲, 乙, 丙, ...">
        <style:list-level-properties text:list-level-position-and-space-mode="label-alignment">
          <style:list-level-label-alignment text:label-followed-by="listtab" fo:text-indent="-0.5in" fo:margin-left="1.16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number text:level="1" text:style-name="WW_5f_CharLFO7LVL1" loext:num-list-format="%1%、" style:num-suffix="、" style:num-format="一, 二, 三, ..." text:start-value="2">
        <style:list-level-properties text:list-level-position-and-space-mode="label-alignment">
          <style:list-level-label-alignment text:label-followed-by="listtab" fo:text-indent="-0.5in" fo:margin-left="0.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list-level-style-number text:level="1" text:style-name="WW_5f_CharLFO14LVL1" loext:num-list-format="第%1%條" style:num-prefix="第" style:num-suffix="條" style:num-format="一, 二, 三, ...">
        <style:list-level-properties text:list-level-position-and-space-mode="label-alignment">
          <style:list-level-label-alignment text:label-followed-by="listtab" fo:text-indent="-0.6665in" fo:margin-left="0.6665in"/>
        </style:list-level-properties>
      </text:list-level-style-number>
      <text:list-level-style-number text:level="2" text:style-name="WW_5f_CharLFO14LVL2" loext:num-list-format="（%2%）"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3" text:style-name="WW_5f_CharLFO14LVL3" loext:num-list-format="%3%、" style:num-suffix="、" style:num-format="一, 二, 三, ...">
        <style:list-level-properties text:list-level-position-and-space-mode="label-alignment">
          <style:list-level-label-alignment text:label-followed-by="listtab" fo:text-indent="-0.5in" fo:margin-left="1.166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list-level-style-number text:level="1" loext:num-list-format="第%1%條" style:num-prefix="第" style:num-suffix="條" style:num-format="一, 二, 三, ...">
        <style:list-level-properties text:list-level-position-and-space-mode="label-alignment">
          <style:list-level-label-alignment text:label-followed-by="listtab" fo:text-indent="-0.6665in" fo:margin-left="0.6665in"/>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loext:theme loext:name="Office"/>
  </office:styles>
  <office:automatic-styles>
    <style:style style:name="MP1" style:family="paragraph" style:parent-style-name="頁尾">
      <style:paragraph-properties fo:text-align="center" style:justify-single-word="false"/>
    </style:style>
    <style:style style:name="MT1" style:family="text">
      <style:text-properties fo:language="zh" fo:country="TW"/>
    </style:style>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5in" fo:margin-bottom="0.5701in" fo:margin-left="0.4583in" fo:margin-right="0.766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line-style="solid" style:adjustment="left" style:rel-width="33%" style:color="#000000"/>
      </style:page-layout-properties>
      <style:header-style/>
      <style:footer-style>
        <style:header-footer-properties fo:min-height="0.0201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25</text:page-number></text:span></text:span></text:p>
        <text:p text:style-name="頁尾"/>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Android_AARCH64 LibreOffice_project/cd7284b4cbbfeb507e630c1aac019f4157393acb</meta:generator>
    <dc:title>國軍退除役官兵輔導委員會彰化農場桃園大有路農產品展售物流中心委託經營契約書</dc:title>
    <meta:initial-creator>user</meta:initial-creator>
    <dc:creator>吳政忠</dc:creator>
    <meta:creation-date>2026-08-07T07:21:00Z</meta:creation-date>
    <dc:date>2026-08-07T07:21:00Z</dc:date>
    <meta:print-date>2026-07-16T01:30:00Z</meta:print-date>
    <meta:editing-cycles>2</meta:editing-cycles>
    <meta:editing-duration>PT0S</meta:editing-duration>
    <meta:document-statistic meta:table-count="1" meta:image-count="0" meta:object-count="0" meta:page-count="25" meta:paragraph-count="244" meta:word-count="10336" meta:character-count="10619" meta:non-whitespace-character-count="10513"/>
    <meta:template xlink:type="simple" xlink:actuate="onRequest" xlink:title="" xlink:href="Normal"/>
  </office:meta>
</office:document-meta>
</file>